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cd86876f9d0384f8c1a5e9dfbedf9e7.png"/>
  <manifest:file-entry manifest:media-type="image/png" manifest:full-path="Pictures/d7bda4ad06459567c691fb0a95c4c548.png"/>
  <manifest:file-entry manifest:media-type="image/jpeg" manifest:full-path="Pictures/4b5927e919392d7d7b6cf9790961d482.jpg"/>
  <manifest:file-entry manifest:media-type="image/jpeg" manifest:full-path="Pictures/bf93e9690a6d7fc5efab470d640d3e26.jpg"/>
  <manifest:file-entry manifest:media-type="image/jpeg" manifest:full-path="Pictures/60885d24302d374a39ac18b03aef2e01.jpg"/>
  <manifest:file-entry manifest:media-type="image/jpeg" manifest:full-path="Pictures/fcf9f91e730e23882535b98871b1c91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sclk_ex_firmware"/>This instruction is about how to upgrade the sCLK-EX firmware. </text:p>
        </text:list-item>
        <text:list-item>
          <text:p text:style-name="List_20_1_Content">The example in this instruction uses the sCLK-EX installed into the tX-USBultra.</text:p>
        </text:list-item>
        <text:list-item>
          <text:p text:style-name="List_20_1_Content">Request the firmware before following this instruction, it costs money. To request the firmware, provide us the serial number of your sCLK-EX and which frequencies you want to add or edit.</text:p>
        </text:list-item>
        <text:list-item>
          <text:p text:style-name="List_20_1_Content_Last">Refer to the video for better understanding about the procedure, <text:a xlink:type="simple" xlink:href="http://sotmaudio.myDS.me:5000/sharing/1BUkivoLH" text:style-name="Internet_20_link" text:visited-style-name="Visited_20_Internet_20_Link">http://sotmaudio.myDS.me:5000/sharing/1BUkivoLH</text:a></text:p>
        </text:list-item>
      </text:list>
      <text:h text:style-name="Heading_20_1" text:outline-level="1"><text:bookmark-start text:name="__RefHeading___how_to_upgrade_the_sclk-ex_firmware_1"/><text:bookmark-start text:name="how_to_upgrade_the_sclk-ex_firmware"/>How to upgrade the sCLK-EX firmware<text:bookmark-end text:name="__RefHeading___how_to_upgrade_the_sclk-ex_firmware_1"/><text:bookmark-end text:name="how_to_upgrade_the_sclk-ex_firmware"/></text:h>
      <text:p text:style-name="Text_20_body">1. Download the firmware designed as per your request in your PC.</text:p>
      <text:p text:style-name="Text_20_body">2. Download and install Atmel Flip software, <text:a xlink:type="simple" xlink:href="https://www.microchip.com/en-us/development-tool/flip" text:style-name="Internet_20_link" text:visited-style-name="Visited_20_Internet_20_Link">https://www.microchip.com/en-us/development-tool/flip</text:a>.</text:p>
      <text:p text:style-name="Text_20_body">3. Prepare the proper cable to be connected to the red box position on the sCLK-EX.
<draw:frame draw:style-name="mediacenter" draw:name="0" text:anchor-type="paragraph" draw:z-index="0" svg:width="15.875cm" svg:height="10.315456431535cm"><draw:image xlink:href="Pictures/9cd86876f9d0384f8c1a5e9dfbedf9e7.png" xlink:type="simple" xlink:show="embed" xlink:actuate="onLoad"/></draw:frame></text:p>
      <text:p text:style-name="Text_20_body">The following image is the pin map to make the proper cable, and refer to the connector part numbers,</text:p>
      <text:list text:style-name="List_20_1" text:continue-numbering="false">
        <text:list-item>
          <text:p text:style-name="List_20_1_Content_First"> PCB connector part number :  53398-0471</text:p>
        </text:list-item>
        <text:list-item>
          <text:p text:style-name="List_20_1_Content"> Cable connector part number : 51021-0400</text:p>
        </text:list-item>
        <text:list-item>
          <text:p text:style-name="List_20_1_Content_Last"> Crimp terminal : 50058-8100</text:p>
        </text:list-item>
      </text:list>
      <text:p text:style-name="Text_20_body"><draw:frame draw:style-name="mediacenter" draw:name="1" text:anchor-type="paragraph" draw:z-index="1" svg:width="15.875cm" svg:height="8.8624661246612cm"><draw:image xlink:href="Pictures/d7bda4ad06459567c691fb0a95c4c548.png" xlink:type="simple" xlink:show="embed" xlink:actuate="onLoad"/></draw:frame></text:p>
      <text:p text:style-name="Text_20_body">And connect the cable from the PC’s USB port to the red position on the sCLK-EX.</text:p>
      <text:p text:style-name="Text_20_body">4. Please power on the tX-USBultra. (If you have the sCLK-EX installed in the PC, do not use the PC's power for the firmware upgrade, please use the separate soley power to the sCLK-EX instead.)</text:p>
      <text:p text:style-name="Text_20_body">5. Please run Atmel Flip program and click the green marked icon and open the device selection→Atmega8U2→Ok. 
<draw:frame draw:style-name="mediacenter" draw:name="2" text:anchor-type="paragraph" draw:z-index="2" svg:width="15.875cm" svg:height="13.330929487179cm"><draw:image xlink:href="Pictures/4b5927e919392d7d7b6cf9790961d482.jpg" xlink:type="simple" xlink:show="embed" xlink:actuate="onLoad"/></draw:frame></text:p>
      <text:p text:style-name="Text_20_body">6.  And click the red marked icon, select USB→ USB Port Connection→Open. 
<draw:frame draw:style-name="mediacenter" draw:name="3" text:anchor-type="paragraph" draw:z-index="3" svg:width="15.875cm" svg:height="12.185397553517cm"><draw:image xlink:href="Pictures/bf93e9690a6d7fc5efab470d640d3e26.jpg" xlink:type="simple" xlink:show="embed" xlink:actuate="onLoad"/></draw:frame></text:p>
      <text:p text:style-name="Text_20_body">7. Please click ‘file’ menu and enter ‘Load HEX file’ and select the downloaded F/W file and click ‘OK’ button to load F/W file and Run. </text:p>
      <text:p text:style-name="Text_20_body">8. The Programming status will be shown as following image. 
<draw:frame draw:style-name="mediacenter" draw:name="4" text:anchor-type="paragraph" draw:z-index="4" svg:width="15.875cm" svg:height="3.96875cm"><draw:image xlink:href="Pictures/60885d24302d374a39ac18b03aef2e01.jpg" xlink:type="simple" xlink:show="embed" xlink:actuate="onLoad"/></draw:frame></text:p>
      <text:p text:style-name="Text_20_body">9. Once F/W programming is completed well, ‘Verify Pass’ comment will be shown as the below image. 
<draw:frame draw:style-name="mediacenter" draw:name="5" text:anchor-type="paragraph" draw:z-index="5" svg:width="15.875cm" svg:height="13.330929487179cm"><draw:image xlink:href="Pictures/fcf9f91e730e23882535b98871b1c914.jpg" xlink:type="simple" xlink:show="embed" xlink:actuate="onLoad"/></draw:frame></text:p>
      <text:p text:style-name="Text_20_body">10. Please exit Flip program and power off and on the tX-USBultra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clk_ex_firmware</dc:title>
  </office:meta>
</office:document-meta>
</file>