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761bbe4293f9bd75613102eef6bb9e.jpg"/>
  <manifest:file-entry manifest:media-type="image/jpeg" manifest:full-path="Pictures/a80e423d34e2a8728fa601c764ec9581.jpg"/>
  <manifest:file-entry manifest:media-type="image/jpeg" manifest:full-path="Pictures/a96ce2039ce896d5d29cfee62fd3e92c.jpg"/>
  <manifest:file-entry manifest:media-type="image/jpeg" manifest:full-path="Pictures/09c596179fb25a7cf6fc0c47f18ac177.jpg"/>
  <manifest:file-entry manifest:media-type="image/jpeg" manifest:full-path="Pictures/c6750e788b508d8d3a9db05bc4919563.jpg"/>
  <manifest:file-entry manifest:media-type="image/jpeg" manifest:full-path="Pictures/f9707cd68e40a180225a0f28d79d17d7.jpg"/>
  <manifest:file-entry manifest:media-type="image/jpeg" manifest:full-path="Pictures/89538f8878449bfaf87932dda256c837.jpg"/>
  <manifest:file-entry manifest:media-type="image/jpeg" manifest:full-path="Pictures/018f8d15e7894659719f5d628a6de5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upport_remote_session"/><text:bookmark-start text:name="__RefHeading___원격지원_요청하기_1"/><text:bookmark-start text:name="원격지원_요청하기"/>원격지원 요청하기<text:bookmark-end text:name="__RefHeading___원격지원_요청하기_1"/><text:bookmark-end text:name="원격지원_요청하기"/></text:h>
      <text:list text:style-name="List_20_1" text:continue-numbering="false">
        <text:list-item>
          <text:p text:style-name="LastListParagraph_List_20_1_Content_First"> SOtM으로부터 원격지원 서비스를 받기 위한 준비 작업 입니다.</text:p>
        </text:list-item>
      </text:list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h text:style-name="Heading_20_3" text:outline-level="3"><text:bookmark-start text:name="__RefHeading___teamviewer_qs_다운로드_3"/><text:bookmark-start text:name="teamviewer_qs_다운로드"/>TeamViewer QS 다운로드<text:bookmark-end text:name="__RefHeading___teamviewer_qs_다운로드_3"/><text:bookmark-end text:name="teamviewer_qs_다운로드"/></text:h>
      <text:p text:style-name="Text_20_body">아래의 링크에서 TeamViewer QS 다운로드 합니다.</text:p>
      <text:list text:style-name="List_20_1" text:continue-numbering="false">
        <text:list-item>
          <text:p text:style-name="LastListParagraph_List_20_1_Content_First"> <text:a xlink:type="simple" xlink:href="http://sotm-audio.com/data/TeamViewerQS.exe" text:style-name="Internet_20_link" text:visited-style-name="Visited_20_Internet_20_Link">TeamViewerQS for Windows</text:a></text:p>
        </text:list-item>
      </text:list>
      <text:h text:style-name="Heading_20_3" text:outline-level="3"><text:bookmark-start text:name="__RefHeading___teamviewer_qs_실행하기_4"/><text:bookmark-start text:name="teamviewer_qs_실행하기"/>TeamViewer QS 실행하기<text:bookmark-end text:name="__RefHeading___teamviewer_qs_실행하기_4"/><text:bookmark-end text:name="teamviewer_qs_실행하기"/></text:h>
      <text:p text:style-name="Text_20_body">다운로드 된 TeamViewer QS를 실행하고 주어진 ID와 PW를 확인합니다.</text:p>
      <text:p text:style-name="Text_20_body"><draw:frame draw:style-name="media" draw:name="0" text:anchor-type="as-char" draw:z-index="0" svg:width="10.583333333333cm" svg:height="15.028838504375cm"><draw:image xlink:href="Pictures/f3761bbe4293f9bd75613102eef6bb9e.jpg" xlink:type="simple" xlink:show="embed" xlink:actuate="onLoad"/></draw:frame></text:p>
      <text:h text:style-name="Heading_20_3" text:outline-level="3"><text:bookmark-start text:name="__RefHeading___teamviewer_idpw_공유하기_5"/><text:bookmark-start text:name="teamviewer_idpw_공유하기"/>TeamViewer ID/PW 공유하기<text:bookmark-end text:name="__RefHeading___teamviewer_idpw_공유하기_5"/><text:bookmark-end text:name="teamviewer_idpw_공유하기"/></text:h>
      <text:p text:style-name="Text_20_body">확인된 TeamViewer ID/PW를 공유하고, 원격 지원을 기다립니다.</text:p>
      <text:h text:style-name="Heading_20_2" text:outline-level="2"><text:bookmark-start text:name="__RefHeading___mac_os_6"/><text:bookmark-start text:name="mac_os"/>Mac OS<text:bookmark-end text:name="__RefHeading___mac_os_6"/><text:bookmark-end text:name="mac_os"/></text:h>
      <text:h text:style-name="Heading_20_3" text:outline-level="3"><text:bookmark-start text:name="__RefHeading___teamviewer_qs_다운로드_7"/><text:bookmark-start text:name="teamviewer_qs_다운로드1"/>TeamViewer QS 다운로드<text:bookmark-end text:name="__RefHeading___teamviewer_qs_다운로드_7"/><text:bookmark-end text:name="teamviewer_qs_다운로드1"/></text:h>
      <text:p text:style-name="Text_20_body">아래의 링크에서 TeamViewer QS 다운로드 합니다.</text:p>
      <text:list text:style-name="List_20_1" text:continue-numbering="false">
        <text:list-item>
          <text:p text:style-name="LastListParagraph_List_20_1_Content_First"> <text:a xlink:type="simple" xlink:href="http://sotm-audio.com/data/TeamViewerQS.dmg" text:style-name="Internet_20_link" text:visited-style-name="Visited_20_Internet_20_Link">TeamViewerQS for Mac</text:a></text:p>
        </text:list-item>
      </text:list>
      <text:h text:style-name="Heading_20_3" text:outline-level="3"><text:bookmark-start text:name="__RefHeading___teamviewer_qs_실행하기_8"/><text:bookmark-start text:name="teamviewer_qs_실행하기1"/>TeamViewer QS 실행하기<text:bookmark-end text:name="__RefHeading___teamviewer_qs_실행하기_8"/><text:bookmark-end text:name="teamviewer_qs_실행하기1"/></text:h>
      <text:p text:style-name="Text_20_body">다운로드 된 TeamViewer QS를 실행하고 주어진 ID와 PW를 확인합니다.</text:p>
      <text:p text:style-name="Text_20_body"><draw:frame draw:style-name="media" draw:name="1" text:anchor-type="as-char" draw:z-index="1" svg:width="10.583333333333cm" svg:height="15.186493184634cm"><draw:image xlink:href="Pictures/a80e423d34e2a8728fa601c764ec9581.jpg" xlink:type="simple" xlink:show="embed" xlink:actuate="onLoad"/></draw:frame></text:p>
      <text:h text:style-name="Heading_20_4" text:outline-level="4"><text:bookmark-start text:name="__RefHeading___원격제어_권한_설정하기_9"/><text:bookmark-start text:name="원격제어_권한_설정하기"/>원격제어 권한 설정하기<text:bookmark-end text:name="__RefHeading___원격제어_권한_설정하기_9"/><text:bookmark-end text:name="원격제어_권한_설정하기"/></text:h>
      <text:list text:style-name="List_20_1" text:continue-numbering="false">
        <text:list-item>
          <text:p text:style-name="List_20_1_Content_First"> Mac OS의 경우, 원격제어 권한을 설정하기 위해 아래의 과정을 진행합니다.</text:p>
        </text:list-item>
        <text:list-item>
          <text:p text:style-name="List_20_1_Content_Last"> 최초 TeamViewer를 실행하면, 권한 설정에 대한 대화상자가 나타납니다.</text:p>
        </text:list-item>
      </text:list>
      <text:p text:style-name="Text_20_body"><draw:frame draw:style-name="media" draw:name="2" text:anchor-type="as-char" draw:z-index="2" svg:width="10.583333333333cm" svg:height="7.1466789667897cm"><draw:image xlink:href="Pictures/a96ce2039ce896d5d29cfee62fd3e92c.jpg" xlink:type="simple" xlink:show="embed" xlink:actuate="onLoad"/></draw:frame></text:p>
      <text:p text:style-name="Text_20_body"><draw:frame draw:style-name="media" draw:name="3" text:anchor-type="as-char" draw:z-index="3" svg:width="10.583333333333cm" svg:height="3.908747300216cm"><draw:image xlink:href="Pictures/09c596179fb25a7cf6fc0c47f18ac177.jpg" xlink:type="simple" xlink:show="embed" xlink:actuate="onLoad"/></draw:frame></text:p>
      <text:p text:style-name="Text_20_body"><draw:frame draw:style-name="media" draw:name="4" text:anchor-type="as-char" draw:z-index="4" svg:width="10.583333333333cm" svg:height="9.0511194029851cm"><draw:image xlink:href="Pictures/c6750e788b508d8d3a9db05bc4919563.jpg" xlink:type="simple" xlink:show="embed" xlink:actuate="onLoad"/></draw:frame></text:p>
      <text:p text:style-name="Text_20_body"><draw:frame draw:style-name="media" draw:name="5" text:anchor-type="as-char" draw:z-index="5" svg:width="10.583333333333cm" svg:height="9.0962879920279cm"><draw:image xlink:href="Pictures/f9707cd68e40a180225a0f28d79d17d7.jpg" xlink:type="simple" xlink:show="embed" xlink:actuate="onLoad"/></draw:frame></text:p>
      <text:p text:style-name="Text_20_body"><draw:frame draw:style-name="media" draw:name="6" text:anchor-type="as-char" draw:z-index="6" svg:width="10.583333333333cm" svg:height="9.0511194029851cm"><draw:image xlink:href="Pictures/89538f8878449bfaf87932dda256c837.jpg" xlink:type="simple" xlink:show="embed" xlink:actuate="onLoad"/></draw:frame></text:p>
      <text:list text:style-name="List_20_1" text:continue-numbering="false">
        <text:list-item>
          <text:p text:style-name="LastListParagraph_List_20_1_Content_First"> 만약, 대화상자가 나타나지 않거나 과정을 지나쳤다면, '시스템 설정 → 보안 및 개인 정보 보호'를 실행하여 진행 합니다.</text:p>
        </text:list-item>
      </text:list>
      <text:p text:style-name="Text_20_body"><draw:frame draw:style-name="media" draw:name="7" text:anchor-type="as-char" draw:z-index="7" svg:width="10.583333333333cm" svg:height="9.1595665171898cm"><draw:image xlink:href="Pictures/018f8d15e7894659719f5d628a6de50f.jpg" xlink:type="simple" xlink:show="embed" xlink:actuate="onLoad"/></draw:frame></text:p>
      <text:h text:style-name="Heading_20_3" text:outline-level="3"><text:bookmark-start text:name="__RefHeading___teamviewer_idpw_공유하기_10"/><text:bookmark-start text:name="teamviewer_idpw_공유하기1"/>TeamViewer ID/PW 공유하기<text:bookmark-end text:name="__RefHeading___teamviewer_idpw_공유하기_10"/><text:bookmark-end text:name="teamviewer_idpw_공유하기1"/></text:h>
      <text:p text:style-name="Text_20_body">확인된 TeamViewer ID/PW를 공유하고, 원격 지원을 기다립니다.</text:p>
      <text:h text:style-name="Heading_20_2" text:outline-level="2"><text:bookmark-start text:name="__RefHeading___다운로드_11"/><text:bookmark-start text:name="다운로드"/>다운로드<text:bookmark-end text:name="__RefHeading___다운로드_11"/><text:bookmark-end text:name="다운로드"/></text:h>
      <text:h text:style-name="Heading_20_3" text:outline-level="3"><text:bookmark-start text:name="__RefHeading___teamviewer_qs_실행_파일_12"/><text:bookmark-start text:name="teamviewer_qs_실행_파일"/>TeamViewer QS 실행 파일<text:bookmark-end text:name="__RefHeading___teamviewer_qs_실행_파일_12"/><text:bookmark-end text:name="teamviewer_qs_실행_파일"/></text:h>
      <text:list text:style-name="List_20_1" text:continue-numbering="false">
        <text:list-item>
          <text:p text:style-name="List_20_1_Content_First"> <text:a xlink:type="simple" xlink:href="http://sotm-audio.com/data/TeamViewerQS.exe" text:style-name="Internet_20_link" text:visited-style-name="Visited_20_Internet_20_Link">TeamViewerQS for Windows</text:a></text:p>
        </text:list-item>
        <text:list-item>
          <text:p text:style-name="List_20_1_Content_Last"> <text:a xlink:type="simple" xlink:href="http://sotm-audio.com/data/TeamViewerQS.dmg" text:style-name="Internet_20_link" text:visited-style-name="Visited_20_Internet_20_Link">TeamViewerQS for Ma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upport_remote_session</dc:title>
  </office:meta>
</office:document-meta>
</file>