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99ba53c1174b32d84b77cc581ae0085.png"/>
  <manifest:file-entry manifest:media-type="image/png" manifest:full-path="Pictures/e93bbf12b8e8f833e1b7ecd530a78300.png"/>
  <manifest:file-entry manifest:media-type="image/png" manifest:full-path="Pictures/1e999e7f67470e2b8c239cf7fd3a1b9a.png"/>
  <manifest:file-entry manifest:media-type="image/png" manifest:full-path="Pictures/7e5a223350e0b6dd855885f376f419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o:squeezelite"/>Sqeezelite 는 Logitech Media Server(LMS)와 함께 사용하는 네트워크 음악 플레이어로 음악파일 재생과 함께 Tidal, Qobuz, internet radio와 같은 강력하고 다양한 기능을 사용할 수 있습니다. 기기에 내장된 Logitech Media Server를 이용하여 별도의 서버 기기 없이도 사용할 수 있습니다. 실행, 정지, LMS 열기, 재실행, 환결설정을 할 수 있습니다.</text:p>
      <text:p text:style-name="Text_20_body"><draw:frame draw:style-name="mediacenter" draw:name="0" text:anchor-type="paragraph" draw:z-index="0" svg:width="15.875cm" svg:height="11.232311320755cm"><draw:image xlink:href="Pictures/999ba53c1174b32d84b77cc581ae0085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Name</text:span>: LMS에서 보이는 기기의 이름입니다.</text:p>
        </text:list-item>
        <text:list-item>
          <text:p text:style-name="List_20_1_Content"> <text:span text:style-name="Strong_20_Emphasis">Audio device config</text:span>: 선택한 USB DAC을 사용할 수 있습니다.</text:p>
        </text:list-item>
        <text:list-item>
          <text:p text:style-name="List_20_1_Content"> <text:span text:style-name="Strong_20_Emphasis">None</text:span>: 음원을 PCM으로 변환하여 재생합니다.</text:p>
        </text:list-item>
        <text:list-item>
          <text:p text:style-name="List_20_1_Content"> <text:span text:style-name="Strong_20_Emphasis">DoP</text:span>: DSD 음악파일 재생 시 DoP기능을 사용합니다.</text:p>
        </text:list-item>
        <text:list-item>
          <text:p text:style-name="List_20_1_Content"> <text:span text:style-name="Strong_20_Emphasis">Native DSD</text:span>: Native DSD 가 지원되는 DAC에서는 Native DSD 음원을 감상 할 수 있습니다.</text:p>
        </text:list-item>
        <text:list-item>
          <text:p text:style-name="List_20_1_Content_Last"> <text:span text:style-name="Strong_20_Emphasis">Clear artwork.db</text:span>: LMS 의 아이콘이 깨질 때 사용할 수 있습니다. 사용 후에 LMS에서 rescan 을 해야 합니다.</text:p>
        </text:list-item>
      </text:list>
      <text:p text:style-name="Horizontal_20_Line"/>
      <text:p text:style-name="Text_20_body">Quboz, TIDAL 와 같은 써드파티 기능을 사용하기 위해서는 ickStream 플러그인을 설치해야 합니다. 설치 방법은 아래 페이지를 참고 바랍니다.</text:p>
      <text:list text:style-name="List_20_1" text:continue-numbering="false">
        <text:list-item>
          <text:p text:style-name="LastListParagraph_List_20_1_Content_First"> <text:a xlink:type="simple" xlink:href="http://wiki.ickstream.com/index.php/Open_Beta_Squeezebox_Installation" text:style-name="Internet_20_link" text:visited-style-name="Visited_20_Internet_20_Link">http://wiki.ickstream.com/index.php/Open_Beta_Squeezebox_Installation</text:a></text:p>
        </text:list-item>
      </text:list>
      <text:p text:style-name="Text_20_body">ickStream 플러그인 설치가 완료되면, LMS &gt; Settings &gt; Advanced &gt; ickStream 에서 약관 동의 및 ickStream 계정 로그인을 하신 후 ickStream 을 사용하시면 됩니다.
<draw:frame draw:style-name="mediacenter" draw:name="1" text:anchor-type="paragraph" draw:z-index="1" svg:width="15.875cm" svg:height="10.583333333333cm"><draw:image xlink:href="Pictures/e93bbf12b8e8f833e1b7ecd530a78300.png" xlink:type="simple" xlink:show="embed" xlink:actuate="onLoad"/></draw:frame></text:p>
      <text:p text:style-name="Text_20_body">로그인이 완료된 화면입니다.
<draw:frame draw:style-name="mediacenter" draw:name="2" text:anchor-type="paragraph" draw:z-index="2" svg:width="15.875cm" svg:height="13.17625cm"><draw:image xlink:href="Pictures/1e999e7f67470e2b8c239cf7fd3a1b9a.png" xlink:type="simple" xlink:show="embed" xlink:actuate="onLoad"/></draw:frame></text:p>
      <text:p text:style-name="Text_20_body">LMS 홈 화면의 My Apps 항목에서 ickStream 을 볼 수 있습니다.
<draw:frame draw:style-name="mediacenter" draw:name="3" text:anchor-type="paragraph" draw:z-index="3" svg:width="15.875cm" svg:height="10.583333333333cm"><draw:image xlink:href="Pictures/7e5a223350e0b6dd855885f376f41906.png" xlink:type="simple" xlink:show="embed" xlink:actuate="onLoad"/></draw:frame></text:p>
      <text:p text:style-name="Horizontal_20_Line"/>
      <text:p text:style-name="Text_20_body">Spotify 플러그인 설치방법; Spotify 프리미엄 계정이 필요합니다.</text:p>
      <text:p text:style-name="Horizontal_20_Line"/>
      <text:p text:style-name="Text_20_body">최종 수정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squeezelite</dc:title>
  </office:meta>
</office:document-meta>
</file>