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a9041f6efcc63a523ebb2ce345988c0.jpg"/>
  <manifest:file-entry manifest:media-type="image/jpeg" manifest:full-path="Pictures/72fc8bf59a5c4eaf2c89ad0e419c6c91.jpg"/>
  <manifest:file-entry manifest:media-type="image/png" manifest:full-path="Pictures/880488f6ff6fa9139bd82d0b09059f24.png"/>
  <manifest:file-entry manifest:media-type="image/png" manifest:full-path="Pictures/94d2e5d6ac7d7e3ffe9dbfdb318b0c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sms-200ultra"/><text:bookmark-start text:name="__RefHeading___sms-200ultra_1"/><text:bookmark-start text:name="sms-200ultra"/>sMS-200ultra<text:bookmark-end text:name="__RefHeading___sms-200ultra_1"/><text:bookmark-end text:name="sms-200ultra"/></text:h>
      <text:p text:style-name="Text_20_body"><draw:frame draw:style-name="media" draw:name="0" text:anchor-type="as-char" draw:z-index="0" svg:width="7.9375cm" svg:height="5.953125cm"><draw:image xlink:href="Pictures/1a9041f6efcc63a523ebb2ce345988c0.jpg" xlink:type="simple" xlink:show="embed" xlink:actuate="onLoad"/></draw:frame><draw:frame draw:style-name="media" draw:name="1" text:anchor-type="as-char" draw:z-index="1" svg:width="7.9375cm" svg:height="5.953125cm"><draw:image xlink:href="Pictures/72fc8bf59a5c4eaf2c89ad0e419c6c91.jpg" xlink:type="simple" xlink:show="embed" xlink:actuate="onLoad"/></draw:frame></text:p>
      <text:p text:style-name="Text_20_body">sMS-200ultra은 SOtM의 자체 기술로 개발한 '미디어 재생 전용 보드'가 탑재된 소형 네트워크 플레이어 입니다.</text:p>
      <text:list text:style-name="List_20_1" text:continue-numbering="false">
        <text:list-item>
          <text:p text:style-name="List_20_1_Content_First"> <text:a xlink:type="simple" xlink:href="http://www.sotm-audio.com/sotmwp/english/portfolio-item/sms-200ultra/" text:style-name="Internet_20_link" text:visited-style-name="Visited_20_Internet_20_Link">자세한 제품 설명</text:a></text:p>
        </text:list-item>
        <text:list-item>
          <text:p text:style-name="List_20_1_Content_Last"> <text:a xlink:type="simple" xlink:href="https://www.wiki.sotm-audio.com/doku.php?id=ko:eunhasu:start" text:style-name="Internet_20_link" text:visited-style-name="Visited_20_Internet_20_Link">Eunhasu 사용법</text:a></text:p>
        </text:list-item>
      </text:list>
      <text:h text:style-name="Heading_20_2" text:outline-level="2"><text:bookmark-start text:name="__RefHeading___외관_2"/><text:bookmark-start text:name="외관"/>외관<text:bookmark-end text:name="__RefHeading___외관_2"/><text:bookmark-end text:name="외관"/></text:h>
      <text:p text:style-name="Text_20_body"><draw:frame draw:style-name="mediacenter" draw:name="2" text:anchor-type="paragraph" draw:z-index="2" svg:width="10.583333333333cm" svg:height="6.5128205128205cm"><draw:image xlink:href="Pictures/880488f6ff6fa9139bd82d0b09059f24.png" xlink:type="simple" xlink:show="embed" xlink:actuate="onLoad"/></draw:frame></text:p>
      <text:list text:style-name="Numbering_20_1" text:continue-numbering="false">
        <text:list-item>
          <text:p text:style-name="LastListParagraph_Numbering_20_1_Content_First"> 전원 및 상태 표시 램프: 전원 on시 점등 되며 동작 상태에 따라 점멸 하여 정보를 표시합니다. LED 램프를 누르면 제품의 전원을 on/off할 수 있습니다. </text:p>
        </text:list-item>
      </text:list>
      <text:p text:style-name="Text_20_body"><draw:frame draw:style-name="mediacenter" draw:name="3" text:anchor-type="paragraph" draw:z-index="3" svg:width="10.583333333333cm" svg:height="6.8729043392505cm"><draw:image xlink:href="Pictures/94d2e5d6ac7d7e3ffe9dbfdb318b0cd6.png" xlink:type="simple" xlink:show="embed" xlink:actuate="onLoad"/></draw:frame></text:p>
      <text:list text:style-name="Numbering_20_1" text:continue-numbering="false">
        <text:list-item>
          <text:p text:style-name="Numbering_20_1_Content_First"> 전원 입력 잭: 전원 공급 장치와 연결 합니다.</text:p>
        </text:list-item>
        <text:list-item>
          <text:p text:style-name="Numbering_20_1_Content"> 오디오 전용 USB 포트: USB오디오 기기를 연결 합니다.</text:p>
        </text:list-item>
        <text:list-item>
          <text:p text:style-name="Numbering_20_1_Content"> USB 2.0 포트: USB 저장 장치와 연결 합니다.</text:p>
        </text:list-item>
        <text:list-item>
          <text:p text:style-name="Numbering_20_1_Content"> microSD 카드 커넥터: 제품의 OS가 저장되어 있는 microSD 카드가 삽입되어 있습니다.</text:p>
          <text:list text:style-name="List_20_1">
            <text:list-item>
              <text:p text:style-name="List_20_1_Content"> 주의: 제품 전원이 인가 되어 있을 때에는 절대 microSD 카드를 빼지 마십시오. 제품이 파손 될 수 있습니다.</text:p>
            </text:list-item>
          </text:list>
        </text:list-item>
        <text:list-item>
          <text:p text:style-name="Numbering_20_1_Content"> LAN 포트: 네트워크 케이블을 이용하여 공유기와 연결 합니다.</text:p>
        </text:list-item>
        <text:list-item>
          <text:p text:style-name="Numbering_20_1_Content_Last"> Reset 스위치: 3초 이상 누르고 있다 놓으면 제품의 소프트웨어 설정 상태를 초기화 합니다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sms-200ultra</dc:title>
  </office:meta>
</office:document-meta>
</file>