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093ff2f2d5d9330436df8d5daab53e7.jpg"/>
  <manifest:file-entry manifest:media-type="image/png" manifest:full-path="Pictures/f046d74ec2abfb0cf918bda9a5945525.png"/>
  <manifest:file-entry manifest:media-type="image/png" manifest:full-path="Pictures/b965065ec8cf212c3b13298938f661c9.png"/>
  <manifest:file-entry manifest:media-type="image/png" manifest:full-path="Pictures/634b281c12726d3a19ea3de1a2c08439.png"/>
  <manifest:file-entry manifest:media-type="image/png" manifest:full-path="Pictures/874cb4abaa65afca79514c7b69c658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sms-1000sq"/><text:bookmark-start text:name="__RefHeading___sms-1000sq_1"/><text:bookmark-start text:name="sms-1000sq"/>sMS-1000SQ<text:bookmark-end text:name="__RefHeading___sms-1000sq_1"/><text:bookmark-end text:name="sms-1000sq"/></text:h>
      <text:p text:style-name="Text_20_body"><draw:frame draw:style-name="media" draw:name="0" text:anchor-type="as-char" draw:z-index="0" svg:width="7.9375cm" svg:height="4.097734375cm"><draw:image xlink:href="Pictures/c093ff2f2d5d9330436df8d5daab53e7.jpg" xlink:type="simple" xlink:show="embed" xlink:actuate="onLoad"/></draw:frame></text:p>
      <text:p text:style-name="Text_20_body">sMS-1000SQ는 제품에 내장되어 있거나 네트워크에 공유되어 있는 음악 파일을 재생하고 공유할 수 있는 음악 파일 플레이어이자 음악 파일 서버 입니다.</text:p>
      <text:list text:style-name="List_20_1" text:continue-numbering="false">
        <text:list-item>
          <text:p text:style-name="List_20_1_Content_First"> <text:a xlink:type="simple" xlink:href="http://www.sotm-audio.com/sotmwp/portfolio-item/sms-1000sq-windows-edition/" text:style-name="Internet_20_link" text:visited-style-name="Visited_20_Internet_20_Link">Windows Edition 자세한 제품 설명</text:a></text:p>
        </text:list-item>
        <text:list-item>
          <text:p text:style-name="List_20_1_Content"> <text:a xlink:type="simple" xlink:href="http://www.sotm-audio.com/sotmwp/portfolio-item/sms-1000sq/" text:style-name="Internet_20_link" text:visited-style-name="Visited_20_Internet_20_Link">Eunhasu Edition 자세한 제품 설명</text:a></text:p>
        </text:list-item>
        <text:list-item>
          <text:p text:style-name="List_20_1_Content_Last"> <text:a xlink:type="simple" xlink:href="https://www.wiki.sotm-audio.com/doku.php?id=ko:eunhasu:start" text:style-name="Internet_20_link" text:visited-style-name="Visited_20_Internet_20_Link">Eunhasu 사용법</text:a></text:p>
        </text:list-item>
      </text:list>
      <text:h text:style-name="Heading_20_2" text:outline-level="2"><text:bookmark-start text:name="__RefHeading___외관_2"/><text:bookmark-start text:name="외관"/>외관<text:bookmark-end text:name="__RefHeading___외관_2"/><text:bookmark-end text:name="외관"/></text:h>
      <text:h text:style-name="Heading_20_3" text:outline-level="3"><text:bookmark-start text:name="__RefHeading___전면_3"/><text:bookmark-start text:name="전면"/>전면<text:bookmark-end text:name="__RefHeading___전면_3"/><text:bookmark-end text:name="전면"/></text:h>
      <text:p text:style-name="Text_20_body"><draw:frame draw:style-name="mediacenter" draw:name="1" text:anchor-type="paragraph" draw:z-index="1" svg:width="36.5125cm" style:rel-width="100%" svg:height="10.239375cm" style:rel-height="scale"><draw:image xlink:href="Pictures/f046d74ec2abfb0cf918bda9a5945525.png" xlink:type="simple" xlink:show="embed" xlink:actuate="onLoad"/></draw:frame></text:p>
      <text:list text:style-name="Numbering_20_1" text:continue-numbering="false">
        <text:list-item>
          <text:p text:style-name="Numbering_20_1_Content_First"> 전원 버튼: 전원을 ON/OFF 합니다.</text:p>
        </text:list-item>
        <text:list-item>
          <text:p text:style-name="Numbering_20_1_Content"> 디스크 꺼냄 버튼: 광학 디스크를 꺼내는 버튼 입니다. 광학 디스크 드라이브 설치 시 사용 가능합니다.</text:p>
        </text:list-item>
        <text:list-item>
          <text:p text:style-name="Numbering_20_1_Content_Last"> 전원 램프: 전원 ON시 켜지며 저장 장치 동작 시 점멸 합니다.</text:p>
        </text:list-item>
      </text:list>
      <text:h text:style-name="Heading_20_3" text:outline-level="3"><text:bookmark-start text:name="__RefHeading___후면_-_sms-1000squ_4"/><text:bookmark-start text:name="후면_-_sms-1000squ"/>후면 - sMS-1000SQu<text:bookmark-end text:name="__RefHeading___후면_-_sms-1000squ_4"/><text:bookmark-end text:name="후면_-_sms-1000squ"/></text:h>
      <text:p text:style-name="Text_20_body"><draw:frame draw:style-name="mediacenter" draw:name="2" text:anchor-type="paragraph" draw:z-index="2" svg:width="56.329791666667cm" style:rel-width="100%" svg:height="14.393333333333cm" style:rel-height="scale"><draw:image xlink:href="Pictures/b965065ec8cf212c3b13298938f661c9.png" xlink:type="simple" xlink:show="embed" xlink:actuate="onLoad"/></draw:frame></text:p>
      <text:list text:style-name="Numbering_20_1" text:continue-numbering="false">
        <text:list-item>
          <text:p text:style-name="Numbering_20_1_Content_First"> 전원 입력 잭: 전원 공급 장치와 연결 합니다.</text:p>
        </text:list-item>
        <text:list-item>
          <text:p text:style-name="Numbering_20_1_Content"> 전원 입력 스위치: 제품 전원 공급을 ON/OFF 제어하는 스위치 입니다.</text:p>
        </text:list-item>
        <text:list-item>
          <text:p text:style-name="Numbering_20_1_Content"> 접지 단자: 필요 시 접지와 연결 합니다.</text:p>
        </text:list-item>
        <text:list-item>
          <text:p text:style-name="Numbering_20_1_Content"> 오디오 전용 USB 포트 외부 전원 입력 잭: 오디오 전용 USB 포트에 외부 전원을 사용할 경우에는 6.5Vdc ~ 9Vdc, 2A전원을 연결할 수 있습니다.</text:p>
        </text:list-item>
        <text:list-item>
          <text:p text:style-name="Numbering_20_1_Content"> 오디오 전용 USB 포트 전원 스위치: 오디오 전용 USB포트의 +5.0v전원 출력을 ON/OFF제어 합니다. USB오디오 기기가 USB 포트의 전원을 사용할 경우 스위치를 ON으로 합니다.</text:p>
        </text:list-item>
        <text:list-item>
          <text:p text:style-name="Numbering_20_1_Content"> 오디오 전용 USB 포트: USB오디오 기기를 연결 합니다.</text:p>
        </text:list-item>
        <text:list-item>
          <text:p text:style-name="Numbering_20_1_Content"> USB 포트: 일반적인 USB기기 연결용 USB포트 입니다. 필요 시 USB기기를 연결 합니다.</text:p>
        </text:list-item>
        <text:list-item>
          <text:p text:style-name="Numbering_20_1_Content"> LAN 포트: 네트워크 케이블을 이용하여 공유기와 연결 합니다.</text:p>
        </text:list-item>
        <text:list-item>
          <text:p text:style-name="Numbering_20_1_Content"> VGA 포트: VGA 화면을 사용할 경우에만 VGA케이블을 이용하여 모니터와 연결 합니다.</text:p>
        </text:list-item>
        <text:list-item>
          <text:p text:style-name="Numbering_20_1_Content"> HDMI 포트: HDMI 화면을 사용할 경우에만 HDMI케이블을 이용하여 모니터와 연결 합니다.</text:p>
        </text:list-item>
        <text:list-item>
          <text:p text:style-name="Numbering_20_1_Content"> 라인 출력 잭: 메인보드 오디오 장치의 아날로그 출력 잭 입니다. </text:p>
        </text:list-item>
        <text:list-item>
          <text:p text:style-name="Numbering_20_1_Content_Last"> 마이크 입력 잭: 메인보드 오디오 장치의 마이크 입력 잭 입니다. </text:p>
        </text:list-item>
      </text:list>
      <text:h text:style-name="Heading_20_3" text:outline-level="3"><text:bookmark-start text:name="__RefHeading___후면_-_sms-1000sqd_5"/><text:bookmark-start text:name="후면_-_sms-1000sqd"/>후면 - sMS-1000SQd<text:bookmark-end text:name="__RefHeading___후면_-_sms-1000sqd_5"/><text:bookmark-end text:name="후면_-_sms-1000sqd"/></text:h>
      <text:p text:style-name="Text_20_body"><draw:frame draw:style-name="mediacenter" draw:name="3" text:anchor-type="paragraph" draw:z-index="3" svg:width="56.303333333333cm" style:rel-width="100%" svg:height="12.991041666667cm" style:rel-height="scale"><draw:image xlink:href="Pictures/634b281c12726d3a19ea3de1a2c08439.png" xlink:type="simple" xlink:show="embed" xlink:actuate="onLoad"/></draw:frame></text:p>
      <text:list text:style-name="Numbering_20_1" text:continue-numbering="false">
        <text:list-item>
          <text:p text:style-name="Numbering_20_1_Content_First"> AES/EBU 디지털 출력: DAC의 AES/EBU입력과 연결 합니다.</text:p>
        </text:list-item>
        <text:list-item>
          <text:p text:style-name="Numbering_20_1_Content"> 광 디지털 출력: DAC의 Optical 입력과 연결 합니다.</text:p>
        </text:list-item>
        <text:list-item>
          <text:p text:style-name="Numbering_20_1_Content_Last"> 동축 디지털 출력: DAC의 동축 입력과 연결 합니다.</text:p>
        </text:list-item>
      </text:list>
      <text:h text:style-name="Heading_20_3" text:outline-level="3"><text:bookmark-start text:name="__RefHeading___후면_-_sms-1000sqa_6"/><text:bookmark-start text:name="후면_-_sms-1000sqa"/>후면 - sMS-1000SQa<text:bookmark-end text:name="__RefHeading___후면_-_sms-1000sqa_6"/><text:bookmark-end text:name="후면_-_sms-1000sqa"/></text:h>
      <text:p text:style-name="Text_20_body"><draw:frame draw:style-name="mediacenter" draw:name="4" text:anchor-type="paragraph" draw:z-index="4" svg:width="56.303333333333cm" style:rel-width="100%" svg:height="12.938125cm" style:rel-height="scale"><draw:image xlink:href="Pictures/874cb4abaa65afca79514c7b69c65820.png" xlink:type="simple" xlink:show="embed" xlink:actuate="onLoad"/></draw:frame></text:p>
      <text:list text:style-name="Numbering_20_1" text:continue-numbering="false">
        <text:list-item>
          <text:p text:style-name="Numbering_20_1_Content_First"> 우측 밸런스 아날로그 오디오 출력: 앰프의 우측 밸런스 입력과 연결 합니다.</text:p>
        </text:list-item>
        <text:list-item>
          <text:p text:style-name="Numbering_20_1_Content"> 좌측 밸런스 아날로그 오디오 출력: 앰프의 좌측 밸런스 입력과 연결 합니다.</text:p>
        </text:list-item>
        <text:list-item>
          <text:p text:style-name="Numbering_20_1_Content"> 우측 언밸런스 아날로그 오디오 출력: 앰프의 우측 언밸런스 입력과 연결 합니다.</text:p>
        </text:list-item>
        <text:list-item>
          <text:p text:style-name="Numbering_20_1_Content_Last"> 좌측 언밸런스 아날로그 오디오 출력: 앰프의 좌측 언밸런스 입력과 연결 합니다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sms-1000sq</dc:title>
  </office:meta>
</office:document-meta>
</file>