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11b5cb05fa23345487320fb558a3b4.png"/>
  <manifest:file-entry manifest:media-type="image/png" manifest:full-path="Pictures/b69b1141e005e2dbc1ab43d84c1b8c12.png"/>
  <manifest:file-entry manifest:media-type="image/png" manifest:full-path="Pictures/ba455dfe0b0708fc5e9ece675171722a.png"/>
  <manifest:file-entry manifest:media-type="image/png" manifest:full-path="Pictures/753f0e1abb1bfcb70f3b4a54959aa5bf.png"/>
  <manifest:file-entry manifest:media-type="image/png" manifest:full-path="Pictures/b69981df2d4a3bfe88c774dd6e028340.png"/>
  <manifest:file-entry manifest:media-type="image/png" manifest:full-path="Pictures/247f16313e258e390f2735b378c44d97.png"/>
  <manifest:file-entry manifest:media-type="image/png" manifest:full-path="Pictures/d359bdf9f5983a2ed6d39c1910b3fe78.png"/>
  <manifest:file-entry manifest:media-type="image/png" manifest:full-path="Pictures/e79ce8a3bdf7c27a9b8ab7d673cb238f.png"/>
  <manifest:file-entry manifest:media-type="image/png" manifest:full-path="Pictures/2712ec67edb85f16d9aaf2c1ffaeca97.png"/>
  <manifest:file-entry manifest:media-type="image/png" manifest:full-path="Pictures/1456e589237e36704857ce3d0aebe7fb.png"/>
  <manifest:file-entry manifest:media-type="image/png" manifest:full-path="Pictures/511d7738241d69ee96f7135c8660ee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roon"/><text:bookmark-start text:name="__RefHeading___roon_1"/><text:bookmark-start text:name="roon"/>Roon<text:bookmark-end text:name="__RefHeading___roon_1"/><text:bookmark-end text:name="roon"/></text:h>
      <text:p text:style-name="Text_20_body"><text:a xlink:type="simple" xlink:href="https://roonlabs.com/" text:style-name="Internet_20_link" text:visited-style-name="Visited_20_Internet_20_Link">Roon</text:a> 소프트웨어는 음원 감상, 관리 솔루션입니다. <text:a xlink:type="simple" xlink:href="https://kb.roonlabs.com/Software_packages" text:style-name="Internet_20_link" text:visited-style-name="Visited_20_Internet_20_Link">Control, Output, Core</text:a> 로 구성되어 있습니다. 사용법은 <text:a xlink:type="simple" xlink:href="https://community.roonlabs.com/users/roonfaq/activity" text:style-name="Internet_20_link" text:visited-style-name="Visited_20_Internet_20_Link">Roon 사이트</text:a>를 참고하십시오.</text:p>
      <text:h text:style-name="Heading_20_1" text:outline-level="1"><text:bookmark-start text:name="__RefHeading___roon_ready_2"/><text:bookmark-start text:name="roon_ready"/>Roon Ready<text:bookmark-end text:name="__RefHeading___roon_ready_2"/><text:bookmark-end text:name="roon_ready"/></text:h>
      <text:p text:style-name="Text_20_body">Roon Ready 는 Roon Server, Roon Remote 기기와 함께 사용하는 네트워크 음악 플레이어입니다. 쉽고 단순한 사용자 화면과 강력한 기능을 제공하는 최고의 네트워크 음악 플레이어 입니다. Roon Ready 는 <text:a xlink:type="simple" xlink:href="https://kb.roonlabs.com/RoonBridge" text:style-name="Internet_20_link" text:visited-style-name="Visited_20_Internet_20_Link">RoonBridge</text:a> 와 달리, 기기에 최적화 작업을 완료한 기능입니다. <text:a xlink:type="simple" xlink:href="https://www.wiki.sotm-audio.com/doku.php?id=ko:hqplayer_naa" text:style-name="Internet_20_link" text:visited-style-name="Visited_20_Internet_20_Link">hqplayer_naa</text:a> 와 유사하게 <text:a xlink:type="simple" xlink:href="https://www.wiki.sotm-audio.com/doku.php?id=en:sms-200_bridge_services" text:style-name="Internet_20_link" text:visited-style-name="Visited_20_Internet_20_Link">브릿지</text:a> 방식으로 동작합니다.</text:p>
      <text:p text:style-name="Text_20_body"><draw:frame draw:style-name="mediacenter" draw:name="0" text:anchor-type="paragraph" draw:z-index="0" svg:width="15.875cm" svg:height="12.232855361596cm"><draw:image xlink:href="Pictures/ab11b5cb05fa23345487320fb558a3b4.png" xlink:type="simple" xlink:show="embed" xlink:actuate="onLoad"/></draw:frame>
Roon Ready 기능을 사용하기 위해서는 <draw:frame draw:style-name="media" draw:name="1" text:anchor-type="as-char" draw:z-index="1" svg:width="0.42333333333333cm" svg:height="0.42333333333333cm"><draw:image xlink:href="Pictures/b69b1141e005e2dbc1ab43d84c1b8c12.png" xlink:type="simple" xlink:show="embed" xlink:actuate="onLoad"/></draw:frame> 버튼을 클릭합니다. Roon Ready가 시작되어 동작되고 있으면 'Active' 라고 표시 됩니다.</text:p>
      <text:p text:style-name="Text_20_body"><draw:frame draw:style-name="mediacenter" draw:name="2" text:anchor-type="paragraph" draw:z-index="2" svg:width="15.875cm" svg:height="12.232855361596cm"><draw:image xlink:href="Pictures/ba455dfe0b0708fc5e9ece675171722a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Volume mode</text:span>: Fixed, Software, Device Controls 모드 중에서 선택할 수 있습니다.</text:p>
        </text:list-item>
        <text:list-item>
          <text:p text:style-name="List_20_1_Content"> <text:span text:style-name="Strong_20_Emphasis">DSD mode</text:span>: DSD 음악파일 재생 방법을 NONE, NATIVE, DOP, DCS, NATIVE/DOP, NATIVE/DCS 중 선택합니다.</text:p>
        </text:list-item>
        <text:list-item>
          <text:p text:style-name="List_20_1_Content"> <text:span text:style-name="Strong_20_Emphasis">DSD rate</text:span>: 최대 DSD 음악파일 속도를 x64, x128, x256 중 선택할 수 있습니다.</text:p>
        </text:list-item>
        <text:list-item>
          <text:p text:style-name="List_20_1_Content"> <text:span text:style-name="Strong_20_Emphasis">Buffer duration</text:span>: 오디오 출력 장치의 버퍼 지속 시간을 설정합니다. 음악 재생에 문제가 있을 경우 값을 조절 합니다.</text:p>
        </text:list-item>
        <text:list-item>
          <text:p text:style-name="List_20_1_Content_Last"> <text:span text:style-name="Strong_20_Emphasis">Resync delay</text:span>: 0.1 ~ 0.5 사이의 값을 0.01 단위로 조절 할 수 있습니다.</text:p>
        </text:list-item>
      </text:list>
      <text:h text:style-name="Heading_20_2" text:outline-level="2"><text:bookmark-start text:name="__RefHeading___roon_ready_사용법_3"/><text:bookmark-start text:name="roon_ready_사용법"/>Roon Ready 사용법<text:bookmark-end text:name="__RefHeading___roon_ready_사용법_3"/><text:bookmark-end text:name="roon_ready_사용법"/></text:h>
      <text:p text:style-name="Text_20_body">Roon Ready를 시작하여 'Active' 상태로 바꿉니다. Roon Desktop 에서 Setting &gt; Audio 에서 Roon Ready 항목에 나타난 sMS-200 을 활성화 상태로 변경합니다.
<draw:frame draw:style-name="mediacenter" draw:name="3" text:anchor-type="paragraph" draw:z-index="3" svg:width="15.875cm" svg:height="12.378167641326cm"><draw:image xlink:href="Pictures/753f0e1abb1bfcb70f3b4a54959aa5bf.png" xlink:type="simple" xlink:show="embed" xlink:actuate="onLoad"/></draw:frame></text:p>
      <text:p text:style-name="Text_20_body">활성화된 기기의 이름을 변경합니다.
<draw:frame draw:style-name="mediacenter" draw:name="4" text:anchor-type="paragraph" draw:z-index="4" svg:width="15.875cm" svg:height="12.378167641326cm"><draw:image xlink:href="Pictures/b69981df2d4a3bfe88c774dd6e028340.png" xlink:type="simple" xlink:show="embed" xlink:actuate="onLoad"/></draw:frame></text:p>
      <text:p text:style-name="Text_20_body">설정한 이름의 Audio Zone 을 선택하시면 됩니다.
<draw:frame draw:style-name="mediacenter" draw:name="5" text:anchor-type="paragraph" draw:z-index="5" svg:width="15.875cm" svg:height="12.378167641326cm"><draw:image xlink:href="Pictures/247f16313e258e390f2735b378c44d97.png" xlink:type="simple" xlink:show="embed" xlink:actuate="onLoad"/></draw:frame></text:p>
      <text:p text:style-name="Text_20_body">아래는 사용 동영상입니다.</text:p>
      <text:h text:style-name="Heading_20_1" text:outline-level="1"><text:bookmark-start text:name="__RefHeading___roon_server_4"/><text:bookmark-start text:name="roon_server"/>Roon Server<text:bookmark-end text:name="__RefHeading___roon_server_4"/><text:bookmark-end text:name="roon_server"/></text:h>
      <text:p text:style-name="Text_20_body">Roon Server 는 Roon Core 와 Roon Output 기능을 포함하고 있으며 Roon Remote 기기를 통해 음악 라이브러리와 오디오 출력을 관리할 수 있고 음원파일을 탐색하고 재생 할 수 있습니다. <text:a xlink:type="simple" xlink:href="https://roonlabs.com/howroonworks.html" text:style-name="Internet_20_link" text:visited-style-name="Visited_20_Internet_20_Link">Roonlabs</text:a>사이트에서 더 많은 정보를 얻을 수 있습니다.</text:p>
      <text:h text:style-name="Heading_20_2" text:outline-level="2"><text:bookmark-start text:name="__RefHeading___roon_사용법_5"/><text:bookmark-start text:name="roon_사용법"/>Roon 사용법<text:bookmark-end text:name="__RefHeading___roon_사용법_5"/><text:bookmark-end text:name="roon_사용법"/></text:h>
      <text:p text:style-name="Text_20_body">Roon Server 를 시작합니다.
<draw:frame draw:style-name="mediacenter" draw:name="6" text:anchor-type="paragraph" draw:z-index="6" svg:width="6.8791666666667cm" svg:height="6.6145833333333cm"><draw:image xlink:href="Pictures/d359bdf9f5983a2ed6d39c1910b3fe78.png" xlink:type="simple" xlink:show="embed" xlink:actuate="onLoad"/></draw:frame></text:p>
      <text:p text:style-name="Text_20_body">Roon Server 가 동작(Active) 중인 상태에서 Roon Desktop 의 Core 를 sMS-1000SQ 의 Core 로 변경합니다.
<draw:frame draw:style-name="mediacenter" draw:name="7" text:anchor-type="paragraph" draw:z-index="7" svg:width="15.875cm" svg:height="12.378167641326cm"><draw:image xlink:href="Pictures/e79ce8a3bdf7c27a9b8ab7d673cb238f.png" xlink:type="simple" xlink:show="embed" xlink:actuate="onLoad"/></draw:frame></text:p>
      <text:p text:style-name="Text_20_body">Core 에 연결된 오디오 출력 장치를 선택합니다.
<draw:frame draw:style-name="mediacenter" draw:name="8" text:anchor-type="paragraph" draw:z-index="8" svg:width="15.875cm" svg:height="12.378167641326cm"><draw:image xlink:href="Pictures/2712ec67edb85f16d9aaf2c1ffaeca97.png" xlink:type="simple" xlink:show="embed" xlink:actuate="onLoad"/></draw:frame></text:p>
      <text:p text:style-name="Text_20_body">오디오 장치의 이름을 원하시는 문자로 변경합니다.
<draw:frame draw:style-name="mediacenter" draw:name="9" text:anchor-type="paragraph" draw:z-index="9" svg:width="15.875cm" svg:height="12.378167641326cm"><draw:image xlink:href="Pictures/1456e589237e36704857ce3d0aebe7fb.png" xlink:type="simple" xlink:show="embed" xlink:actuate="onLoad"/></draw:frame></text:p>
      <text:p text:style-name="Text_20_body">Audio Zone 을 설정한 오디오 장치로 변경한 후에 사용하시면 됩니다.
<draw:frame draw:style-name="mediacenter" draw:name="10" text:anchor-type="paragraph" draw:z-index="10" svg:width="15.875cm" svg:height="12.378167641326cm"><draw:image xlink:href="Pictures/511d7738241d69ee96f7135c8660eeca.png" xlink:type="simple" xlink:show="embed" xlink:actuate="onLoad"/></draw:frame>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roon</dc:title>
  </office:meta>
</office:document-meta>
</file>