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cb4be5dd16fdc4de6ec85e36461a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mpd"/><text:bookmark-start text:name="__RefHeading___mpddlna_renderer_1"/><text:bookmark-start text:name="mpddlna_renderer"/>MPD / DLNA renderer<text:bookmark-end text:name="__RefHeading___mpddlna_renderer_1"/><text:bookmark-end text:name="mpddlna_renderer"/></text:h>
      <text:p text:style-name="Text_20_body">MPD는 USB 저장장치 또는 네트워크 공유 폴더의 음악 파일을 재생할 수 있는 고성능 음악 재생 서비스입니다. Eunhasu의 'MPD / DLNA renderer' 서비스에는 DLNA 오디오 재생(DLNA audio renderer) 기능만 가지고 있습니다. 별도의 DLNA 서버, DLNA 제어기기와 함께 사용 가능합니다. 단, <text:a xlink:type="simple" xlink:href="https://www.wiki.sotm-audio.com/doku.php?id=ko:sms-1000sq" text:style-name="Internet_20_link" text:visited-style-name="Visited_20_Internet_20_Link">sMS-1000SQ Eunhasu</text:a> 제품을 사용하면 DLNA 서버 기능을 하는 <text:a xlink:type="simple" xlink:href="https://www.wiki.sotm-audio.com/doku.php?id=ko:minimserver" text:style-name="Internet_20_link" text:visited-style-name="Visited_20_Internet_20_Link">MinimServer</text:a>를 사용하여 'MPD / DLNA renderer' 서비스를 활용할 수 있습니다.</text:p>
      <text:p text:style-name="Text_20_body"><draw:frame draw:style-name="mediacenter" draw:name="0" text:anchor-type="paragraph" draw:z-index="0" svg:width="15.875cm" svg:height="11.232311320755cm"><draw:image xlink:href="Pictures/c1cb4be5dd16fdc4de6ec85e36461ab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Name</text:span>: MPD 제어 앱 또는 DLNA 제어 앱에서 보이는 현재 기기의 이름입니다. 필요에 따라서 변경 가능합니다.</text:p>
        </text:list-item>
        <text:list-item>
          <text:p text:style-name="List_20_1_Content"> <text:span text:style-name="Strong_20_Emphasis">Audio device config</text:span>: 선택한 USB DAC을 사용할 수 있습니다.</text:p>
        </text:list-item>
        <text:list-item>
          <text:p text:style-name="List_20_1_Content"> <text:span text:style-name="Strong_20_Emphasis">DOP enable</text:span>: 선택하면 DSD 음악파일 재생 시 DOP 기능을 사용합니다.</text:p>
        </text:list-item>
        <text:list-item>
          <text:p text:style-name="List_20_1_Content"> <text:span text:style-name="Strong_20_Emphasis">Native DSD type 0</text:span>: 8-bit DSD_U8 포맷의 DAC일때 선택합니다. (예, Botic 드라이버 사용하는 BeagleBone Black)</text:p>
        </text:list-item>
        <text:list-item>
          <text:p text:style-name="List_20_1_Content"> <text:span text:style-name="Strong_20_Emphasis">Native DSD type 2</text:span>: 32-bit DSD_U32_BE 포맷의 DAC일때 선택합니다. (예, XMOS 칩을 사용하는 USB DACs 또는 Marantz/Kenwood DAC)</text:p>
        </text:list-item>
        <text:list-item>
          <text:p text:style-name="List_20_1_Content"> <text:span text:style-name="Strong_20_Emphasis">Replay gain</text:span>: Replay gain기능을 None, Album, Track 중에 선택합니다.</text:p>
        </text:list-item>
        <text:list-item>
          <text:p text:style-name="List_20_1_Content"> <text:span text:style-name="Strong_20_Emphasis">OpenHome DLNA Renderer</text:span>: 선택하면 OpenHome DLNA Renderer 기능이 지원됩니다.</text:p>
        </text:list-item>
        <text:list-item>
          <text:p text:style-name="List_20_1_Content_Last"> <text:span text:style-name="Strong_20_Emphasis">Library auto update</text:span>: 선택하면 음악파일의 변경 내용을 자동으로 검색하고 업데이트합니다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Native DSD 기능은 V0.3.2 부터 지원합니다.</text:p>
          </table:table-cell>
        </table:table-row>
      </table:table>
      <text:p text:style-name="Horizontal_20_Line"/>
      <text:p text:style-name="Text_20_body">MPD 클라이언트 소개</text:p>
      <text:list text:style-name="List_20_1" text:continue-numbering="false">
        <text:list-item>
          <text:p text:style-name="List_20_1_Content_First"> MPDroid: <text:a xlink:type="simple" xlink:href="https://play.google.com/store/apps/details?id=com.namelessdev.mpdroid" text:style-name="Internet_20_link" text:visited-style-name="Visited_20_Internet_20_Link">https://play.google.com/store/apps/details?id=com.namelessdev.mpdroid</text:a></text:p>
        </text:list-item>
        <text:list-item>
          <text:p text:style-name="List_20_1_Content"> M.A.L.P. - MPD Client: <text:a xlink:type="simple" xlink:href="https://play.google.com/store/apps/details?id=org.gateshipone.malp" text:style-name="Internet_20_link" text:visited-style-name="Visited_20_Internet_20_Link">https://play.google.com/store/apps/details?id=org.gateshipone.malp</text:a></text:p>
        </text:list-item>
        <text:list-item>
          <text:p text:style-name="List_20_1_Content"> <text:span text:style-name="del">MPod: <text:a xlink:type="simple" xlink:href="https://itunes.apple.com/kr/app/mpod/id285063020?mt=8" text:style-name="Internet_20_link" text:visited-style-name="Visited_20_Internet_20_Link">https://itunes.apple.com/kr/app/mpod/id285063020?mt=8</text:a></text:span></text:p>
        </text:list-item>
        <text:list-item>
          <text:p text:style-name="List_20_1_Content"> MPDluxe: <text:a xlink:type="simple" xlink:href="https://itunes.apple.com/us/app/mpdluxe/id991758069?mt=8" text:style-name="Internet_20_link" text:visited-style-name="Visited_20_Internet_20_Link">https://itunes.apple.com/us/app/mpdluxe/id991758069?mt=8</text:a></text:p>
        </text:list-item>
        <text:list-item>
          <text:p text:style-name="List_20_1_Content"> Gnome Music Player Client: <text:a xlink:type="simple" xlink:href="https://gmpclient.org/installation" text:style-name="Internet_20_link" text:visited-style-name="Visited_20_Internet_20_Link">https://gmpclient.org/installation</text:a></text:p>
        </text:list-item>
        <text:list-item>
          <text:p text:style-name="List_20_1_Content_Last"> Chimney: <text:a xlink:type="simple" xlink:href="https://www.microsoft.com/en-us/store/p/chimney/9wzdncrfj6jx" text:style-name="Internet_20_link" text:visited-style-name="Visited_20_Internet_20_Link">https://www.microsoft.com/en-us/store/p/chimney/9wzdncrfj6jx</text:a></text:p>
        </text:list-item>
      </text:list>
      <text:p text:style-name="Text_20_body">참고할 만한 사이트: <text:a xlink:type="simple" xlink:href="http://mpd.wikia.com/wiki/Clients" text:style-name="Internet_20_link" text:visited-style-name="Visited_20_Internet_20_Link">http://mpd.wikia.com/wiki/Clients</text:a></text:p>
      <text:p text:style-name="Horizontal_20_Line"/>
      <text:p text:style-name="Text_20_body">how to connect and access NAS in sMS-200</text:p>
      <text:p text:style-name="Text_20_body">How to connect NAS to Squeezelite or MPD/DLNA on sMS-200</text:p>
      <text:p text:style-name="Horizontal_20_Line"/>
      <text:p text:style-name="Text_20_body">최종 수정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mpd</dc:title>
  </office:meta>
</office:document-meta>
</file>