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4efb515bff6f5505c500784de5e23.png"/>
  <manifest:file-entry manifest:media-type="image/png" manifest:full-path="Pictures/7eac5bccc020e925b144ec9808dc32f0.png"/>
  <manifest:file-entry manifest:media-type="image/png" manifest:full-path="Pictures/4ba44d69917b024345d334a29d7be34a.png"/>
  <manifest:file-entry manifest:media-type="image/png" manifest:full-path="Pictures/1355cc83c260fe8f5184222c52d1d252.png"/>
  <manifest:file-entry manifest:media-type="image/png" manifest:full-path="Pictures/09ced04c66f971b1ddf199a662447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inimserver.com/features.html" text:style-name="Internet_20_link" text:visited-style-name="Visited_20_Internet_20_Link">MinimServer</text:a><text:bookmark text:name="ko:minimserver"/> 는 최고의 UPnP Audio Server 중 하나입니다. 사용자의 음악을 지능적으로 정리하여 Bubble UPNP와 같은 DLNA control point를 통해 음원을 탐색하고 재생하는 기능을 제공합니다.</text:p>
      <text:p text:style-name="Text_20_body">MinimServer config 페이지에서 설치 후 사용할 수 있습니다. <draw:frame draw:style-name="mediacenter" draw:name="0" text:anchor-type="paragraph" draw:z-index="0" svg:width="15.875cm" svg:height="11.850352112676cm"><draw:image xlink:href="Pictures/c694efb515bff6f5505c500784de5e23.png" xlink:type="simple" xlink:show="embed" xlink:actuate="onLoad"/></draw:frame></text:p>
      <text:p text:style-name="Text_20_body">설치가 완료된 이후에 MinimServer config 페이지에서 MinimServer 를 시작, 정지, 재시작을 할 수 있습니다.
<draw:frame draw:style-name="mediacenter" draw:name="1" text:anchor-type="paragraph" draw:z-index="1" svg:width="15.875cm" svg:height="11.850352112676cm"><draw:image xlink:href="Pictures/7eac5bccc020e925b144ec9808dc32f0.png" xlink:type="simple" xlink:show="embed" xlink:actuate="onLoad"/></draw:frame></text:p>
      <text:p text:style-name="Text_20_body">MinimServer 설치가 완료된 이후에 MinimServer 의 Content directory 설정을 해야합니다. MinimServer 를 시작한 이후에 Open 버튼을 클릭하여 Content directory를 설정할 수 있는 페이지로 진입합니다.
<draw:frame draw:style-name="mediacenter" draw:name="2" text:anchor-type="paragraph" draw:z-index="2" svg:width="15.875cm" svg:height="6.4777298850575cm"><draw:image xlink:href="Pictures/4ba44d69917b024345d334a29d7be34a.png" xlink:type="simple" xlink:show="embed" xlink:actuate="onLoad"/></draw:frame></text:p>
      <text:p text:style-name="Text_20_body">MinimServer 사용 약관에 동의한 후에 Content directory를 설정할 수 있습니다.
<draw:frame draw:style-name="mediacenter" draw:name="3" text:anchor-type="paragraph" draw:z-index="3" svg:width="15.875cm" svg:height="10.583333333333cm"><draw:image xlink:href="Pictures/1355cc83c260fe8f5184222c52d1d252.png" xlink:type="simple" xlink:show="embed" xlink:actuate="onLoad"/></draw:frame>
<draw:frame draw:style-name="mediacenter" draw:name="4" text:anchor-type="paragraph" draw:z-index="4" svg:width="15.875cm" svg:height="10.583333333333cm"><draw:image xlink:href="Pictures/09ced04c66f971b1ddf199a66244774c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Content directory 는 /mw/data/music 으로 설정해야 MinimServer 가 음원 정보를 수집할 수 있습니다.</text:p>
              </text:list-item>
              <text:list-item>
                <text:p text:style-name="List_20_1_Content_Last"> /mw/data/music 경로의 저장 공간을 100% 사용하면, 100% 사용하게되면 시스템이 정상동작하지 않을 수 있습니다.</text:p>
              </text:list-item>
            </text:list>
          </table:table-cell>
        </table:table-row>
      </table:table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inimserver</dc:title>
  </office:meta>
</office:document-meta>
</file>