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abcbc0533acf80a4b3ffc7fd03edfc9.jpg"/>
  <manifest:file-entry manifest:media-type="image/jpeg" manifest:full-path="Pictures/b4539e33e30261aace38cd55ada647e4.jpg"/>
  <manifest:file-entry manifest:media-type="image/jpeg" manifest:full-path="Pictures/8613e764843646a2c48b60a61fe4776e.jpg"/>
  <manifest:file-entry manifest:media-type="image/jpeg" manifest:full-path="Pictures/5984379caf7b699fdbed80b2f76cce5b.jpg"/>
  <manifest:file-entry manifest:media-type="image/jpeg" manifest:full-path="Pictures/6691de59b0ff351fa82334dd929225d0.jpg"/>
  <manifest:file-entry manifest:media-type="image/jpeg" manifest:full-path="Pictures/99263d8fdc8109f5572b06a73e5b7496.jpg"/>
  <manifest:file-entry manifest:media-type="image/jpeg" manifest:full-path="Pictures/a81cb48095312ecbf50ae8932e075431.jpg"/>
  <manifest:file-entry manifest:media-type="image/jpeg" manifest:full-path="Pictures/a80f3f96e9435421ad3694172d8ead41.jpg"/>
  <manifest:file-entry manifest:media-type="image/jpeg" manifest:full-path="Pictures/a600e89dac1880ac0b9df4894bd75911.jpg"/>
  <manifest:file-entry manifest:media-type="image/jpeg" manifest:full-path="Pictures/6f4ce73edc94e00917d59b7e0e87f162.jpg"/>
  <manifest:file-entry manifest:media-type="image/jpeg" manifest:full-path="Pictures/5fa9c8e484b79ca7d0347e6403d0727e.jpg"/>
  <manifest:file-entry manifest:media-type="image/jpeg" manifest:full-path="Pictures/ca7d355301be824beb6ae06669621c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ko:how_to_upgrade_sdp-1000ex_fw"/> sDP-1000EX의 Main 펌웨어 및 Audio USB 모듈 펌웨어 업그레이드를 위한 방법입니다.</text:p>
        </text:list-item>
        <text:list-item>
          <text:p text:style-name="List_20_1_Content_Last"> 아래의 2가지의 펌웨어 업그레이드를 모두 실행해야 펌웨어 업그레이드가 완료 됩니다.</text:p>
        </text:list-item>
      </text:list>
      <text:h text:style-name="Heading_20_2" text:outline-level="2"><text:bookmark-start text:name="__RefHeading___sdp-1000ex_main_펌웨어_업그레이드_하기_1"/><text:bookmark-start text:name="sdp-1000ex_main_펌웨어_업그레이드_하기"/>sDP-1000EX Main 펌웨어 업그레이드 하기<text:bookmark-end text:name="__RefHeading___sdp-1000ex_main_펌웨어_업그레이드_하기_1"/><text:bookmark-end text:name="sdp-1000ex_main_펌웨어_업그레이드_하기"/></text:h>
      <text:h text:style-name="Heading_20_3" text:outline-level="3"><text:bookmark-start text:name="__RefHeading___준비_2"/><text:bookmark-start text:name="준비"/>준비<text:bookmark-end text:name="__RefHeading___준비_2"/><text:bookmark-end text:name="준비"/></text:h>
      <text:list text:style-name="List_20_1" text:continue-numbering="false">
        <text:list-item>
          <text:p text:style-name="LastListParagraph_List_20_1_Content_First"> 아래의 링크에서 sDP-1000EX Main 펌웨어를 다운로드 합니다.</text:p>
        </text:list-item>
      </text:list>
      <text:p text:style-name="Text_20_body"><text:a xlink:type="simple" xlink:href="ftp://kh.kim%2540sotm-audio.com@ftp.sotm-audio.com/FW/sDP-1000EX/sDP-1000Ex_V2.0a_20190607.hex" text:style-name="Internet_20_link" text:visited-style-name="Visited_20_Internet_20_Link">sDP-1000Ex_V2.0a_20190607.hex</text:a></text:p>
      <text:list text:style-name="List_20_1" text:continue-numbering="false">
        <text:list-item>
          <text:p text:style-name="LastListParagraph_List_20_1_Content_First"> 펌웨어 업그레이드를 위한 Flip 소프트웨어를 다운로드하여 설치합니다.</text:p>
        </text:list-item>
      </text:list>
      <text:p text:style-name="Text_20_body"><text:a xlink:type="simple" xlink:href="http://ww1.microchip.com/downloads/en/DeviceDoc/JRE%20-%20Flip%20Installer%20-%203.4.7.112.exe" text:style-name="Internet_20_link" text:visited-style-name="Visited_20_Internet_20_Link">Flip 3.4.7 software</text:a></text:p>
      <text:h text:style-name="Heading_20_3" text:outline-level="3"><text:bookmark-start text:name="__RefHeading___sdp-1000ex_연결하기_3"/><text:bookmark-start text:name="sdp-1000ex_연결하기"/>sDP-1000EX 연결하기<text:bookmark-end text:name="__RefHeading___sdp-1000ex_연결하기_3"/><text:bookmark-end text:name="sdp-1000ex_연결하기"/></text:h>
      <text:p text:style-name="Text_20_body">sDP-1000EX을 PC와 USB 케이블로 연결한 후, 반드시 sDP-1000EX 뒷면 Audio USB 포트 옆에 있는 빨간색 스위치를 DFU로 변경하고 전원을 켭니다.</text:p>
      <text:list text:style-name="List_20_1" text:continue-numbering="false">
        <text:list-item>
          <text:p text:style-name="List_20_1_Content_First"> 정상적으로 프로그램 모드로 진행되었다면, 전면 OLED에는 아무것도 표시되지 않습니다.</text:p>
        </text:list-item>
        <text:list-item>
          <text:p text:style-name="List_20_1_Content_Last"> 만약, 전면 OLED이 켜졌다면, 스위치를 다시한번 확인하시고 전원을 켜시기 바랍니다.</text:p>
        </text:list-item>
      </text:list>
      <text:p text:style-name="Text_20_body"><draw:frame draw:style-name="media" draw:name="0" text:anchor-type="as-char" draw:z-index="0" svg:width="10.583333333333cm" svg:height="9.3284365162644cm"><draw:image xlink:href="Pictures/4abcbc0533acf80a4b3ffc7fd03edfc9.jpg" xlink:type="simple" xlink:show="embed" xlink:actuate="onLoad"/></draw:frame></text:p>
      <text:h text:style-name="Heading_20_3" text:outline-level="3"><text:bookmark-start text:name="__RefHeading___flip_실행_4"/><text:bookmark-start text:name="flip_실행"/>Flip 실행<text:bookmark-end text:name="__RefHeading___flip_실행_4"/><text:bookmark-end text:name="flip_실행"/></text:h>
      <text:p text:style-name="Text_20_body">다운로드 받은 Flip 설치 파일을 실행하여 설치하고 Flip을 실행하면, 아래와 같이 실행 됩니다.
<draw:frame draw:style-name="media" draw:name="1" text:anchor-type="as-char" draw:z-index="1" svg:width="10.583333333333cm" svg:height="8.8996212121212cm"><draw:image xlink:href="Pictures/b4539e33e30261aace38cd55ada647e4.jpg" xlink:type="simple" xlink:show="embed" xlink:actuate="onLoad"/></draw:frame></text:p>
      <text:h text:style-name="Heading_20_3" text:outline-level="3"><text:bookmark-start text:name="__RefHeading___장치_선택_5"/><text:bookmark-start text:name="장치_선택"/>장치 선택<text:bookmark-end text:name="__RefHeading___장치_선택_5"/><text:bookmark-end text:name="장치_선택"/></text:h>
      <text:p text:style-name="Text_20_body">장치선택 버튼을 누르고, AT90USB1286 장치를 선택 합니다.
<draw:frame draw:style-name="media" draw:name="2" text:anchor-type="as-char" draw:z-index="2" svg:width="10.583333333333cm" svg:height="8.8996212121212cm"><draw:image xlink:href="Pictures/8613e764843646a2c48b60a61fe4776e.jpg" xlink:type="simple" xlink:show="embed" xlink:actuate="onLoad"/></draw:frame></text:p>
      <text:h text:style-name="Heading_20_3" text:outline-level="3"><text:bookmark-start text:name="__RefHeading___장치_연결하기_6"/><text:bookmark-start text:name="장치_연결하기"/>장치 연결하기<text:bookmark-end text:name="__RefHeading___장치_연결하기_6"/><text:bookmark-end text:name="장치_연결하기"/></text:h>
      <text:p text:style-name="Text_20_body">USB Port Connection을 실행하고 'Open'을 클릭하여 연결합니다.
<draw:frame draw:style-name="media" draw:name="3" text:anchor-type="as-char" draw:z-index="3" svg:width="10.583333333333cm" svg:height="8.9657181571816cm"><draw:image xlink:href="Pictures/5984379caf7b699fdbed80b2f76cce5b.jpg" xlink:type="simple" xlink:show="embed" xlink:actuate="onLoad"/></draw:frame>
<draw:frame draw:style-name="media" draw:name="4" text:anchor-type="as-char" draw:z-index="4" svg:width="10.583333333333cm" svg:height="8.8996212121212cm"><draw:image xlink:href="Pictures/6691de59b0ff351fa82334dd929225d0.jpg" xlink:type="simple" xlink:show="embed" xlink:actuate="onLoad"/></draw:frame></text:p>
      <text:h text:style-name="Heading_20_3" text:outline-level="3"><text:bookmark-start text:name="__RefHeading___펌웨어_파일_선택하기_7"/><text:bookmark-start text:name="펌웨어_파일_선택하기"/>펌웨어 파일 선택하기<text:bookmark-end text:name="__RefHeading___펌웨어_파일_선택하기_7"/><text:bookmark-end text:name="펌웨어_파일_선택하기"/></text:h>
      <text:p text:style-name="Text_20_body">'Load Hex File 메뉴를 선택하고, 이미 다운로드 한 펌웨어를 선택합니다.
<draw:frame draw:style-name="media" draw:name="5" text:anchor-type="as-char" draw:z-index="5" svg:width="10.583333333333cm" svg:height="7.7502145002145cm"><draw:image xlink:href="Pictures/99263d8fdc8109f5572b06a73e5b7496.jpg" xlink:type="simple" xlink:show="embed" xlink:actuate="onLoad"/></draw:frame></text:p>
      <text:h text:style-name="Heading_20_3" text:outline-level="3"><text:bookmark-start text:name="__RefHeading___펌웨어_업데이트_하기_8"/><text:bookmark-start text:name="펌웨어_업데이트_하기"/>펌웨어 업데이트 하기<text:bookmark-end text:name="__RefHeading___펌웨어_업데이트_하기_8"/><text:bookmark-end text:name="펌웨어_업데이트_하기"/></text:h>
      <text:p text:style-name="Text_20_body">'Run' 버튼을 클릭하여 펌웨어를 업데이트 합니다.
<draw:frame draw:style-name="media" draw:name="6" text:anchor-type="as-char" draw:z-index="6" svg:width="10.583333333333cm" svg:height="8.8996212121212cm"><draw:image xlink:href="Pictures/a81cb48095312ecbf50ae8932e075431.jpg" xlink:type="simple" xlink:show="embed" xlink:actuate="onLoad"/></draw:frame></text:p>
      <text:h text:style-name="Heading_20_3" text:outline-level="3"><text:bookmark-start text:name="__RefHeading___마무리하기_9"/><text:bookmark-start text:name="마무리하기"/>마무리하기<text:bookmark-end text:name="__RefHeading___마무리하기_9"/><text:bookmark-end text:name="마무리하기"/></text:h>
      <text:p text:style-name="Text_20_body">업데이트가 완료되면, 전원을 끄고 sDP-1000EX 뒷면 Audio USB 포트 옆에 있는 빨간색 스위치를 다시 Audio로 변경하고 전원을 켭니다.</text:p>
      <text:list text:style-name="List_20_1" text:continue-numbering="false">
        <text:list-item>
          <text:p text:style-name="List_20_1_Content_First"> 정상적으로 Audio 모드로 변경되었다면, 전면 OLED가 정상적으로 켜집니다.</text:p>
        </text:list-item>
        <text:list-item>
          <text:p text:style-name="List_20_1_Content_Last"> 만약, 전면 OLED이 켜지지 않는다면, 스위치를 다시한번 확인하시고 전원을 켜시기 바랍니다.</text:p>
        </text:list-item>
      </text:list>
      <text:p text:style-name="Text_20_body"><draw:frame draw:style-name="media" draw:name="7" text:anchor-type="as-char" draw:z-index="7" svg:width="10.583333333333cm" svg:height="9.3284365162644cm"><draw:image xlink:href="Pictures/a80f3f96e9435421ad3694172d8ead41.jpg" xlink:type="simple" xlink:show="embed" xlink:actuate="onLoad"/></draw:frame></text:p>
      <text:h text:style-name="Heading_20_2" text:outline-level="2"><text:bookmark-start text:name="__RefHeading___audio_usb_펌웨어_업그레이드_하기_10"/><text:bookmark-start text:name="audio_usb_펌웨어_업그레이드_하기"/>Audio USB 펌웨어 업그레이드 하기<text:bookmark-end text:name="__RefHeading___audio_usb_펌웨어_업그레이드_하기_10"/><text:bookmark-end text:name="audio_usb_펌웨어_업그레이드_하기"/></text:h>
      <text:h text:style-name="Heading_20_3" text:outline-level="3"><text:bookmark-start text:name="__RefHeading___준비_11"/><text:bookmark-start text:name="준비1"/>준비<text:bookmark-end text:name="__RefHeading___준비_11"/><text:bookmark-end text:name="준비1"/></text:h>
      <text:list text:style-name="List_20_1" text:continue-numbering="false">
        <text:list-item>
          <text:p text:style-name="LastListParagraph_List_20_1_Content_First"> 아래의 링크에서 Audio USB 펌웨어를 다운로드 합니다.</text:p>
        </text:list-item>
      </text:list>
      <text:p text:style-name="Text_20_body"><text:a xlink:type="simple" xlink:href="ftp://kh.kim%2540sotm-audio.com@ftp.sotm-audio.com/FW/sDP-1000EX/sDP-1000EX_USB_V6.C1_20190604.bin" text:style-name="Internet_20_link" text:visited-style-name="Visited_20_Internet_20_Link">sDP-1000EX_USB_V6.C1_20190604.bin</text:a></text:p>
      <text:list text:style-name="List_20_1" text:continue-numbering="false">
        <text:list-item>
          <text:p text:style-name="LastListParagraph_List_20_1_Content_First"> SOtM 전용 드라이버가 설치되어 있지 않은 상태이면, 다음의 링크에서 드라이버를 다운 받아 설치 합니다.</text:p>
        </text:list-item>
      </text:list>
      <text:p text:style-name="Text_20_body"><text:a xlink:type="simple" xlink:href="http://www.sotm-audio.com/files/Drivers/SOtM_USB_Audio_2.0_Driver_v2.23.0.zip?f8ee08&amp;f8ee08" text:style-name="Internet_20_link" text:visited-style-name="Visited_20_Internet_20_Link">SOtM USB Audio 2.0 Driver v2.23.0</text:a></text:p>
      <text:h text:style-name="Heading_20_3" text:outline-level="3"><text:bookmark-start text:name="__RefHeading___sotm_usb_audio_firmware_upgrade_실행_12"/><text:bookmark-start text:name="sotm_usb_audio_firmware_upgrade_실행"/>SOtM USB Audio Firmware Upgrade 실행<text:bookmark-end text:name="__RefHeading___sotm_usb_audio_firmware_upgrade_실행_12"/><text:bookmark-end text:name="sotm_usb_audio_firmware_upgrade_실행"/></text:h>
      <text:list text:style-name="Numbering_20_1" text:continue-numbering="false">
        <text:list-item>
          <text:p text:style-name="Numbering_20_1_Content_First"> sDP-1000EX을 PC와 USB 케이블로 연결한 후 sDP-1000EX의 전원을 켭니다.</text:p>
        </text:list-item>
        <text:list-item>
          <text:p text:style-name="Numbering_20_1_Content_Last"> SOtM USB Audio Firmware Upgrade 프로그램이 실행합니다.</text:p>
        </text:list-item>
      </text:list>
      <text:p text:style-name="Text_20_body"><draw:frame draw:style-name="media" draw:name="8" text:anchor-type="as-char" draw:z-index="8" svg:width="10.583333333333cm" svg:height="8.0413396127682cm"><draw:image xlink:href="Pictures/a600e89dac1880ac0b9df4894bd75911.jpg" xlink:type="simple" xlink:show="embed" xlink:actuate="onLoad"/></draw:frame></text:p>
      <text:h text:style-name="Heading_20_3" text:outline-level="3"><text:bookmark-start text:name="__RefHeading___펌웨어_파일_선택하기_13"/><text:bookmark-start text:name="펌웨어_파일_선택하기1"/>펌웨어 파일 선택하기<text:bookmark-end text:name="__RefHeading___펌웨어_파일_선택하기_13"/><text:bookmark-end text:name="펌웨어_파일_선택하기1"/></text:h>
      <text:p text:style-name="Text_20_body">'Browse 버튼을 클릭하고, 다운로드 한 펌웨어를 선택합니다.
<draw:frame draw:style-name="media" draw:name="9" text:anchor-type="as-char" draw:z-index="9" svg:width="10.583333333333cm" svg:height="7.6791306139267cm"><draw:image xlink:href="Pictures/6f4ce73edc94e00917d59b7e0e87f162.jpg" xlink:type="simple" xlink:show="embed" xlink:actuate="onLoad"/></draw:frame></text:p>
      <text:h text:style-name="Heading_20_3" text:outline-level="3"><text:bookmark-start text:name="__RefHeading___펌웨어_업데이트_하기_14"/><text:bookmark-start text:name="펌웨어_업데이트_하기1"/>펌웨어 업데이트 하기<text:bookmark-end text:name="__RefHeading___펌웨어_업데이트_하기_14"/><text:bookmark-end text:name="펌웨어_업데이트_하기1"/></text:h>
      <text:p text:style-name="Text_20_body">'Start' 버튼을 클릭하여 펌웨어를 업데이트 합니다.
<draw:frame draw:style-name="media" draw:name="10" text:anchor-type="as-char" draw:z-index="10" svg:width="10.583333333333cm" svg:height="8.0413396127682cm"><draw:image xlink:href="Pictures/5fa9c8e484b79ca7d0347e6403d0727e.jpg" xlink:type="simple" xlink:show="embed" xlink:actuate="onLoad"/></draw:frame></text:p>
      <text:h text:style-name="Heading_20_3" text:outline-level="3"><text:bookmark-start text:name="__RefHeading___마무리하기_15"/><text:bookmark-start text:name="마무리하기1"/>마무리하기<text:bookmark-end text:name="__RefHeading___마무리하기_15"/><text:bookmark-end text:name="마무리하기1"/></text:h>
      <text:p text:style-name="Text_20_body">업데이트가 완료되면, SOtM USB Audio Control Panel을 실행하여 sDP-1000EX의 펌웨어 버젼을 확인합니다.</text:p>
      <text:p text:style-name="Text_20_body"><draw:frame draw:style-name="media" draw:name="11" text:anchor-type="as-char" draw:z-index="11" svg:width="10.583333333333cm" svg:height="6.9125375375375cm"><draw:image xlink:href="Pictures/ca7d355301be824beb6ae06669621cfb.jpg" xlink:type="simple" xlink:show="embed" xlink:actuate="onLoad"/></draw:frame></text:p>
      <text:h text:style-name="Heading_20_2" text:outline-level="2"><text:bookmark-start text:name="__RefHeading___다운로드_16"/><text:bookmark-start text:name="다운로드"/>다운로드<text:bookmark-end text:name="__RefHeading___다운로드_16"/><text:bookmark-end text:name="다운로드"/></text:h>
      <text:h text:style-name="Heading_20_3" text:outline-level="3"><text:bookmark-start text:name="__RefHeading___sdp-1000ex_fw_파일_17"/><text:bookmark-start text:name="sdp-1000ex_fw_파일"/>sDP-1000EX FW 파일<text:bookmark-end text:name="__RefHeading___sdp-1000ex_fw_파일_17"/><text:bookmark-end text:name="sdp-1000ex_fw_파일"/></text:h>
      <text:list text:style-name="List_20_1" text:continue-numbering="false">
        <text:list-item>
          <text:p text:style-name="List_20_1_Content_First"> <text:a xlink:type="simple" xlink:href="ftp://kh.kim%2540sotm-audio.com@ftp.sotm-audio.com/FW/sDP-1000EX/sDP-1000Ex_V2.0a_20190607.hex" text:style-name="Internet_20_link" text:visited-style-name="Visited_20_Internet_20_Link">sDP-1000Ex_V2.0a_20190607.hex</text:a></text:p>
        </text:list-item>
        <text:list-item>
          <text:p text:style-name="List_20_1_Content_Last"> <text:a xlink:type="simple" xlink:href="ftp://kh.kim%2540sotm-audio.com@ftp.sotm-audio.com/FW/sDP-1000EX/sDP-1000EX_USB_V6.C1_20190604.bin" text:style-name="Internet_20_link" text:visited-style-name="Visited_20_Internet_20_Link">sDP-1000EX_USB_V6.C1_20190604.bin</text:a></text:p>
        </text:list-item>
      </text:list>
      <text:h text:style-name="Heading_20_3" text:outline-level="3"><text:bookmark-start text:name="__RefHeading___유틸리티_18"/><text:bookmark-start text:name="유틸리티"/>유틸리티<text:bookmark-end text:name="__RefHeading___유틸리티_18"/><text:bookmark-end text:name="유틸리티"/></text:h>
      <text:list text:style-name="List_20_1" text:continue-numbering="false">
        <text:list-item>
          <text:p text:style-name="List_20_1_Content_First"> <text:a xlink:type="simple" xlink:href="http://ww1.microchip.com/downloads/en/DeviceDoc/JRE%20-%20Flip%20Installer%20-%203.4.7.112.exe" text:style-name="Internet_20_link" text:visited-style-name="Visited_20_Internet_20_Link">Flip 3.4.7 software</text:a></text:p>
        </text:list-item>
        <text:list-item>
          <text:p text:style-name="List_20_1_Content_Last"> <text:a xlink:type="simple" xlink:href="http://www.sotm-audio.com/files/Drivers/SOtM_USB_Audio_2.0_Driver_v2.23.0.zip?f8ee08&amp;f8ee08" text:style-name="Internet_20_link" text:visited-style-name="Visited_20_Internet_20_Link">SOtM USB Audio 2.0 Driver v2.23.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how_to_upgrade_sdp-1000ex_fw</dc:title>
  </office:meta>
</office:document-meta>
</file>