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  <manifest:file-entry manifest:media-type="image/jpeg" manifest:full-path="Pictures/4742cbcae9d5fb4e4502a45a4fc90bdd.jpg"/>
  <manifest:file-entry manifest:media-type="image/jpeg" manifest:full-path="Pictures/167f1ea729f8950cef29c1450b95ede1.jpg"/>
  <manifest:file-entry manifest:media-type="image/png" manifest:full-path="Pictures/ceb3e9864364b9cb8108a250c144437f.png"/>
  <manifest:file-entry manifest:media-type="image/png" manifest:full-path="Pictures/27059bac272a84fdec607a53c3628091.png"/>
  <manifest:file-entry manifest:media-type="image/png" manifest:full-path="Pictures/52193f697af63d8f504f2e0446723c5c.png"/>
  <manifest:file-entry manifest:media-type="image/png" manifest:full-path="Pictures/375fd5c38a0dd4d02afa2ba1c881009f.png"/>
  <manifest:file-entry manifest:media-type="image/png" manifest:full-path="Pictures/7082478d61be57151e36ea087a9a9527.png"/>
  <manifest:file-entry manifest:media-type="image/png" manifest:full-path="Pictures/b35b69e792784229ac2d432d8972face.png"/>
  <manifest:file-entry manifest:media-type="image/png" manifest:full-path="Pictures/421633b297bb69c70399138489c9634b.png"/>
  <manifest:file-entry manifest:media-type="image/png" manifest:full-path="Pictures/5e91f61ef5821ac1ab6c8094827120ab.png"/>
  <manifest:file-entry manifest:media-type="image/png" manifest:full-path="Pictures/05a87ce806a406a52c4c3b72015952c4.png"/>
  <manifest:file-entry manifest:media-type="image/png" manifest:full-path="Pictures/e3a9a8065a0f55a19e08223c3f9fa6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installing_x86"/><text:bookmark-start text:name="__RefHeading___sms-1000sq_eunhasu_초기화_방법_1"/><text:bookmark-start text:name="sms-1000sq_eunhasu_초기화_방법"/>sMS-1000SQ Eunhasu 초기화 방법<text:bookmark-end text:name="__RefHeading___sms-1000sq_eunhasu_초기화_방법_1"/><text:bookmark-end text:name="sms-1000sq_eunhasu_초기화_방법"/></text:h>
      <text:p text:style-name="Text_20_body">sMS-1000SQ의 Eunhasu를 새로 설치하여 시스템 전체를 초기화 하는 방법 입니다.</text:p>
      <text:h text:style-name="Heading_20_2" text:outline-level="2"><text:bookmark-start text:name="__RefHeading___usb_설치_디스크_만들기_2"/><text:bookmark-start text:name="usb_설치_디스크_만들기"/>USB 설치 디스크 만들기<text:bookmark-end text:name="__RefHeading___usb_설치_디스크_만들기_2"/><text:bookmark-end text:name="usb_설치_디스크_만들기"/></text:h>
      <text:h text:style-name="Heading_20_3" text:outline-level="3"><text:bookmark-start text:name="__RefHeading___iso_이미지_다운로드_3"/><text:bookmark-start text:name="iso_이미지_다운로드"/>ISO 이미지 다운로드<text:bookmark-end text:name="__RefHeading___iso_이미지_다운로드_3"/><text:bookmark-end text:name="iso_이미지_다운로드"/></text:h>
      <text:list text:style-name="List_20_1" text:continue-numbering="false">
        <text:list-item>
          <text:p text:style-name="LastListParagraph_List_20_1_Content_First">  <text:a xlink:type="simple" xlink:href="#__RefHeading___eunhasu_x86_이미지_파일_19" text:style-name="Local_20_link" text:visited-style-name="Visited_20_Local_20_Link">New Eunhasu x86 image</text:a></text:p>
        </text:list-item>
      </text:list>
      <text:h text:style-name="Heading_20_3" text:outline-level="3"><text:bookmark-start text:name="__RefHeading___rufus_프로그램_다운로드_4"/><text:bookmark-start text:name="rufus_프로그램_다운로드"/>Rufus 프로그램 다운로드<text:bookmark-end text:name="__RefHeading___rufus_프로그램_다운로드_4"/><text:bookmark-end text:name="rufus_프로그램_다운로드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usb_설치_디스크_만들기_5"/><text:bookmark-start text:name="usb_설치_디스크_만들기1"/>USB 설치 디스크 만들기<text:bookmark-end text:name="__RefHeading___usb_설치_디스크_만들기_5"/><text:bookmark-end text:name="usb_설치_디스크_만들기1"/></text:h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eunhasu_os_설치하기_6"/><text:bookmark-start text:name="eunhasu_os_설치하기"/>Eunhasu OS 설치하기<text:bookmark-end text:name="__RefHeading___eunhasu_os_설치하기_6"/><text:bookmark-end text:name="eunhasu_os_설치하기"/></text:h>
      <text:h text:style-name="Heading_20_3" text:outline-level="3"><text:bookmark-start text:name="__RefHeading___eunhasu_설치_전_주의_사항_7"/><text:bookmark-start text:name="eunhasu_설치_전_주의_사항"/>Eunhasu 설치 전 주의 사항<text:bookmark-end text:name="__RefHeading___eunhasu_설치_전_주의_사항_7"/><text:bookmark-end text:name="eunhasu_설치_전_주의_사항"/></text:h>
      <text:p text:style-name="Text_20_body"> sMS-1000SQ 내부에 저장장치(SSD or HDD)가 2개 이상인 경우,
Eunhasu를 설치 할 OS 디스크만 연결하고, 나머지 디스크의 연결을 해제 합니다.</text:p>
      <text:h text:style-name="Heading_20_3" text:outline-level="3"><text:bookmark-start text:name="__RefHeading___sms-1000_부팅하기_8"/><text:bookmark-start text:name="sms-1000_부팅하기"/>sMS-1000 부팅하기<text:bookmark-end text:name="__RefHeading___sms-1000_부팅하기_8"/><text:bookmark-end text:name="sms-1000_부팅하기"/></text:h>
      <text:list text:style-name="Numbering_20_1" text:continue-numbering="false">
        <text:list-item>
          <text:p text:style-name="Numbering_20_1_Content_First"> Ordered List ItemEunhasu USB 설치 디스크를 sMS-1000SQ에 USB 포트에 삽입합니다.</text:p>
        </text:list-item>
        <text:list-item>
          <text:p text:style-name="Numbering_20_1_Content"> sMS-1000SQ와 <text:span text:style-name="Strong_20_Emphasis">LCD모니터를 HDMI 케이블</text:span>로 연결합니다.</text:p>
        </text:list-item>
        <text:list-item>
          <text:p text:style-name="Numbering_20_1_Content"> sMS-1000SQ에 USB 키보드를 연결하고 전원을 켭니다</text:p>
        </text:list-item>
        <text:list-item>
          <text:p text:style-name="Numbering_20_1_Content"> 전원을 켬과 동시에 F10 버튼을 클릭하여 부팅 디스크 선택 화면으로 이동합니다.</text:p>
        </text:list-item>
        <text:list-item>
          <text:p text:style-name="Numbering_20_1_Content_Last"> 삽입된 USB 메모리를 선택하고 부팅을 시작 합니다.</text:p>
        </text:list-item>
      </text:list>
      <text:h text:style-name="Heading_20_4" text:outline-level="4"><text:bookmark-start text:name="__RefHeading___vortexbox_또는_windows_edition_제품에서_eunhasu로_변경하는_경우_9"/><text:bookmark-start text:name="vortexbox_또는_windows_edition_제품에서_eunhasu로_변경하는_경우"/>Vortexbox 또는 Windows Edition 제품에서 Eunhasu로 변경하는 경우<text:bookmark-end text:name="__RefHeading___vortexbox_또는_windows_edition_제품에서_eunhasu로_변경하는_경우_9"/><text:bookmark-end text:name="vortexbox_또는_windows_edition_제품에서_eunhasu로_변경하는_경우"/></text:h>
      <text:list text:style-name="List_20_1" text:continue-numbering="false">
        <text:list-item>
          <text:p text:style-name="LastListParagraph_List_20_1_Content_First"> Eunhasu OS를 새로 설치하기 전, UEFI boot 를 활성화(Enable)를 진행해야 합니다. </text:p>
        </text:list-item>
      </text:list>
      <text:list text:style-name="Numbering_20_1" text:continue-numbering="false">
        <text:list-item>
          <text:p text:style-name="Numbering_20_1_Content_First"> 전원을 켬과 동시에 F2 버튼을 클릭하여 BIOS setup에 진행합니다.</text:p>
        </text:list-item>
        <text:list-item>
          <text:p text:style-name="Numbering_20_1_Content"> Boot 메뉴로 이동하여, UEFI boot 항목이 활성화(Enable) 되었는지 확인하고, 만약, 비활성화(Disable) 되어있다면, 활성화(Enable)로 변경합니다.</text:p>
        </text:list-item>
        <text:list-item>
          <text:p text:style-name="Numbering_20_1_Content_Last"> Exit 메뉴로 이동하여, Exit Saving Changes</text:p>
        </text:list-item>
      </text:list>
      <text:p text:style-name="Text_20_body"><draw:frame draw:style-name="mediacenter" draw:name="2" text:anchor-type="paragraph" draw:z-index="2" svg:width="15.875cm" svg:height="7.9491899852725cm"><draw:image xlink:href="Pictures/4742cbcae9d5fb4e4502a45a4fc90bdd.jpg" xlink:type="simple" xlink:show="embed" xlink:actuate="onLoad"/></draw:frame>
<draw:frame draw:style-name="mediacenter" draw:name="3" text:anchor-type="paragraph" draw:z-index="3" svg:width="15.875cm" svg:height="4.8205484896661cm"><draw:image xlink:href="Pictures/167f1ea729f8950cef29c1450b95ede1.jpg" xlink:type="simple" xlink:show="embed" xlink:actuate="onLoad"/></draw:frame></text:p>
      <text:h text:style-name="Heading_20_4" text:outline-level="4"><text:bookmark-start text:name="__RefHeading___부팅_디스크_선택_화면으로_전환되지_않는_경우_10"/><text:bookmark-start text:name="부팅_디스크_선택_화면으로_전환되지_않는_경우"/>부팅 디스크 선택 화면으로 전환되지 않는 경우<text:bookmark-end text:name="__RefHeading___부팅_디스크_선택_화면으로_전환되지_않는_경우_10"/><text:bookmark-end text:name="부팅_디스크_선택_화면으로_전환되지_않는_경우"/></text:h>
      <text:list text:style-name="List_20_1" text:continue-numbering="false">
        <text:list-item>
          <text:p text:style-name="LastListParagraph_List_20_1_Content_First"> 전원을 켬과 동시에 F10 버튼을 클릭해도 부팅 디스크 선택 화면으로 이동되지 않는 경우, 아래의 과정을 실행하여, Eunhasu 설치 화면으로 이동합니다.</text:p>
        </text:list-item>
      </text:list>
      <text:p text:style-name="Text_20_body">다음의 화면에서 'c' 키를 입력합니다.(5초 이내 입력)</text:p>
      <text:p text:style-name="Text_20_body"><draw:frame draw:style-name="mediacenter" draw:name="4" text:anchor-type="paragraph" draw:z-index="4" svg:width="15.875cm" svg:height="10.949792243767cm"><draw:image xlink:href="Pictures/ceb3e9864364b9cb8108a250c144437f.png" xlink:type="simple" xlink:show="embed" xlink:actuate="onLoad"/></draw:frame></text:p>
      <text:p text:style-name="Text_20_body">아래의 명령어를 차례로 실행 합니다.</text:p>
      <text:list text:style-name="List_20_1" text:continue-numbering="false">
        <text:list-item>
          <text:p text:style-name="List_20_1_Content_First"> grub&gt; ls</text:p>
        </text:list-item>
        <text:list-item>
          <text:p text:style-name="List_20_1_Content"> grub&gt; set root=(<text:span text:style-name="Strong_20_Emphasis">xxx</text:span>,msdos1)</text:p>
        </text:list-item>
        <text:list-item>
          <text:p text:style-name="List_20_1_Content"> grub&gt; set prefix=($root)/boot/grub</text:p>
        </text:list-item>
        <text:list-item>
          <text:p text:style-name="List_20_1_Content_Last"> grub&gt; configfile /boot/grub/grub.cfg</text:p>
        </text:list-item>
      </text:list>
      <text:p text:style-name="Text_20_body"><text:span text:style-name="Strong_20_Emphasis">xxx</text:span>로 표시된 부분은 아래와 같이 (xxx,msdos1)이 표시되는 디스크를 확인하고 동일하게 입력 합니다.</text:p>
      <text:p text:style-name="Text_20_body"><draw:frame draw:style-name="mediacenter" draw:name="5" text:anchor-type="paragraph" draw:z-index="5" svg:width="15.875cm" svg:height="5.9717868338558cm"><draw:image xlink:href="Pictures/27059bac272a84fdec607a53c3628091.png" xlink:type="simple" xlink:show="embed" xlink:actuate="onLoad"/></draw:frame></text:p>
      <text:h text:style-name="Heading_20_3" text:outline-level="3"><text:bookmark-start text:name="__RefHeading___eunhasu_os_설치_진행하기_11"/><text:bookmark-start text:name="eunhasu_os_설치_진행하기"/>Eunhasu OS 설치 진행하기<text:bookmark-end text:name="__RefHeading___eunhasu_os_설치_진행하기_11"/><text:bookmark-end text:name="eunhasu_os_설치_진행하기"/></text:h>
      <text:p text:style-name="Text_20_body">화면에서 첫번째 메뉴를 선택하고 부팅을 계속 진행 합니다.</text:p>
      <text:list text:style-name="List_20_1" text:continue-numbering="false">
        <text:list-item>
          <text:p text:style-name="LastListParagraph_List_20_1_Content_First"> 표시되는 이름은 상황에 따라 다르게 표시될 수 있습니다.</text:p>
        </text:list-item>
      </text:list>
      <text:p text:style-name="Text_20_body"><draw:frame draw:style-name="mediacenter" draw:name="6" text:anchor-type="paragraph" draw:z-index="6" svg:width="15.875cm" svg:height="11.924766718507cm"><draw:image xlink:href="Pictures/52193f697af63d8f504f2e0446723c5c.png" xlink:type="simple" xlink:show="embed" xlink:actuate="onLoad"/></draw:frame></text:p>
      <text:p text:style-name="Text_20_body">부팅이 진행되면 자동으로 디스크를 검사하고, Eunhasu 이미지를 sMS-1000SQ에 설치 합니다.</text:p>
      <text:list text:style-name="List_20_1" text:continue-numbering="false">
        <text:list-item>
          <text:p text:style-name="LastListParagraph_List_20_1_Content_First"> 디스크 검사가 완료 되면,검사가 y 를 2회 입력하면, 설치를 진행합니다.</text:p>
        </text:list-item>
      </text:list>
      <text:p text:style-name="Text_20_body"><draw:frame draw:style-name="mediacenter" draw:name="7" text:anchor-type="paragraph" draw:z-index="7" svg:width="15.875cm" svg:height="11.89138576779cm"><draw:image xlink:href="Pictures/375fd5c38a0dd4d02afa2ba1c881009f.png" xlink:type="simple" xlink:show="embed" xlink:actuate="onLoad"/></draw:frame></text:p>
      <text:list text:style-name="List_20_1" text:continue-numbering="false">
        <text:list-item>
          <text:p text:style-name="LastListParagraph_List_20_1_Content_First"> 설치 진행 화면</text:p>
        </text:list-item>
      </text:list>
      <text:p text:style-name="Text_20_body"><draw:frame draw:style-name="mediacenter" draw:name="8" text:anchor-type="paragraph" draw:z-index="8" svg:width="15.875cm" svg:height="11.72765625cm"><draw:image xlink:href="Pictures/7082478d61be57151e36ea087a9a9527.png" xlink:type="simple" xlink:show="embed" xlink:actuate="onLoad"/></draw:frame></text:p>
      <text:p text:style-name="Text_20_body">설치가 완료되면, Reboot를 실행하여 다시 시작 됩니다.</text:p>
      <text:p text:style-name="Text_20_body"><draw:frame draw:style-name="mediacenter" draw:name="9" text:anchor-type="paragraph" draw:z-index="9" svg:width="15.875cm" svg:height="11.7078125cm"><draw:image xlink:href="Pictures/b35b69e792784229ac2d432d8972face.png" xlink:type="simple" xlink:show="embed" xlink:actuate="onLoad"/></draw:frame></text:p>
      <text:h text:style-name="Heading_20_2" text:outline-level="2"><text:bookmark-start text:name="__RefHeading___저장공간_파티션_늘리기_12"/><text:bookmark-start text:name="저장공간_파티션_늘리기"/>저장공간 파티션 늘리기<text:bookmark-end text:name="__RefHeading___저장공간_파티션_늘리기_12"/><text:bookmark-end text:name="저장공간_파티션_늘리기"/></text:h>
      <text:p text:style-name="Text_20_body">sMS-1000SQ 부팅이 완료되면, Ctrl+Alt+F2 버튼을 동시에 눌러서 프롬프트 모드로 변경합니다.</text:p>
      <text:h text:style-name="Heading_20_3" text:outline-level="3"><text:bookmark-start text:name="__RefHeading___로그인_하기_13"/><text:bookmark-start text:name="로그인_하기"/>로그인 하기<text:bookmark-end text:name="__RefHeading___로그인_하기_13"/><text:bookmark-end text:name="로그인_하기"/></text:h>
      <text:list text:style-name="List_20_1" text:continue-numbering="false">
        <text:list-item>
          <text:p text:style-name="List_20_1_Content_First"> ID : root</text:p>
        </text:list-item>
        <text:list-item>
          <text:p text:style-name="List_20_1_Content_Last"> PW : sotmaudio</text:p>
        </text:list-item>
      </text:list>
      <text:p text:style-name="Text_20_body"><draw:frame draw:style-name="mediacenter" draw:name="10" text:anchor-type="paragraph" draw:z-index="10" svg:width="15.875cm" svg:height="2.4860178970917cm"><draw:image xlink:href="Pictures/421633b297bb69c70399138489c9634b.png" xlink:type="simple" xlink:show="embed" xlink:actuate="onLoad"/></draw:frame></text:p>
      <text:h text:style-name="Heading_20_3" text:outline-level="3"><text:bookmark-start text:name="__RefHeading___파티션_늘리기_14"/><text:bookmark-start text:name="파티션_늘리기"/>파티션 늘리기<text:bookmark-end text:name="__RefHeading___파티션_늘리기_14"/><text:bookmark-end text:name="파티션_늘리기"/></text:h>
      <text:list text:style-name="List_20_1" text:continue-numbering="false">
        <text:list-item>
          <text:p text:style-name="LastListParagraph_List_20_1_Content_First"> 아래의 명령어를 실행 합니다.</text:p>
        </text:list-item>
      </text:list>
      <text:p text:style-name="Text_20_body">[root@localhost-live ~]# sh install/step1.sh
<draw:frame draw:style-name="mediacenter" draw:name="11" text:anchor-type="paragraph" draw:z-index="11" svg:width="15.875cm" svg:height="2.546978021978cm"><draw:image xlink:href="Pictures/5e91f61ef5821ac1ab6c8094827120ab.png" xlink:type="simple" xlink:show="embed" xlink:actuate="onLoad"/></draw:frame></text:p>
      <text:list text:style-name="List_20_1" text:continue-numbering="false">
        <text:list-item>
          <text:p text:style-name="LastListParagraph_List_20_1_Content_First"> 실행화면</text:p>
        </text:list-item>
      </text:list>
      <text:p text:style-name="Text_20_body"><draw:frame draw:style-name="mediacenter" draw:name="12" text:anchor-type="paragraph" draw:z-index="12" svg:width="15.875cm" svg:height="14.022607934656cm"><draw:image xlink:href="Pictures/05a87ce806a406a52c4c3b72015952c4.png" xlink:type="simple" xlink:show="embed" xlink:actuate="onLoad"/></draw:frame></text:p>
      <text:h text:style-name="Heading_20_2" text:outline-level="2"><text:bookmark-start text:name="__RefHeading___추가_저장장치_마운트_하기_15"/><text:bookmark-start text:name="추가_저장장치_마운트_하기"/>추가 저장장치 마운트 하기<text:bookmark-end text:name="__RefHeading___추가_저장장치_마운트_하기_15"/><text:bookmark-end text:name="추가_저장장치_마운트_하기"/></text:h>
      <text:p text:style-name="Text_20_body">반드시, 추가 저장장치가 있는 경우에만 이 과정을 진행합니다.</text:p>
      <text:list text:style-name="Numbering_20_1" text:continue-numbering="false">
        <text:list-item>
          <text:p text:style-name="Numbering_20_1_Content_First"> 반드시, 전원을 꺼진 상태에서 추가 저장장치를 연결합니다.</text:p>
        </text:list-item>
        <text:list-item>
          <text:p text:style-name="Numbering_20_1_Content_Last"> 전원을 다시 켜고, 부팅이 완료 되면, <text:a xlink:type="simple" xlink:href="#__RefHeading___저장공간_파티션_늘리기_12" text:style-name="Local_20_link" text:visited-style-name="Visited_20_Local_20_Link">저장공간 파티션 늘리기(3-1)</text:a>과정과 동일하게 ID와 PW를 입력하여 로그인 합니다.</text:p>
        </text:list-item>
      </text:list>
      <text:h text:style-name="Heading_20_3" text:outline-level="3"><text:bookmark-start text:name="__RefHeading___마운트_스크립트_실행하기_16"/><text:bookmark-start text:name="마운트_스크립트_실행하기"/>마운트 스크립트 실행하기<text:bookmark-end text:name="__RefHeading___마운트_스크립트_실행하기_16"/><text:bookmark-end text:name="마운트_스크립트_실행하기"/></text:h>
      <text:p text:style-name="Text_20_body">저장장치 마운트 스크립트를 실행 합니다.</text:p>
      <text:p text:style-name="Text_20_body">[root@localhost-live ~]# sh install/eunhasu_check_hdd.sh</text:p>
      <text:p text:style-name="Text_20_body"><draw:frame draw:style-name="mediacenter" draw:name="13" text:anchor-type="paragraph" draw:z-index="13" svg:width="15.875cm" svg:height="6.4298742138365cm"><draw:image xlink:href="Pictures/e3a9a8065a0f55a19e08223c3f9fa61e.png" xlink:type="simple" xlink:show="embed" xlink:actuate="onLoad"/></draw:frame></text:p>
      <text:h text:style-name="Heading_20_2" text:outline-level="2"><text:bookmark-start text:name="__RefHeading___다운로드_17"/><text:bookmark-start text:name="다운로드"/>다운로드<text:bookmark-end text:name="__RefHeading___다운로드_17"/><text:bookmark-end text:name="다운로드"/></text:h>
      <text:h text:style-name="Heading_20_3" text:outline-level="3"><text:bookmark-start text:name="__RefHeading___유틸리티_18"/><text:bookmark-start text:name="유틸리티"/>유틸리티<text:bookmark-end text:name="__RefHeading___유틸리티_18"/><text:bookmark-end text:name="유틸리티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eunhasu_x86_이미지_파일_19"/><text:bookmark-start text:name="eunhasu_x86_이미지_파일"/>Eunhasu x86 이미지 파일<text:bookmark-end text:name="__RefHeading___eunhasu_x86_이미지_파일_19"/><text:bookmark-end text:name="eunhasu_x86_이미지_파일"/></text:h>
      <text:list text:style-name="List_20_1" text:continue-numbering="false">
        <text:list-item>
          <text:p text:style-name="LastListParagraph_List_20_1_Content_First"> <text:a xlink:type="simple" xlink:href="http://192.168.0.240:5000/sharing/GBjPtviFC" text:style-name="Internet_20_link" text:visited-style-name="Visited_20_Internet_20_Link">Eunhasu x86 V0.4.6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installing_x86</dc:title>
  </office:meta>
</office:document-meta>
</file>