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bd9874e70784274006613c528bc898.png"/>
  <manifest:file-entry manifest:media-type="image/png" manifest:full-path="Pictures/49a3725f74f5594552196626a8b3d716.png"/>
  <manifest:file-entry manifest:media-type="image/png" manifest:full-path="Pictures/f76dc9a7c98c1d4e58ddb754f1a15ee8.png"/>
  <manifest:file-entry manifest:media-type="image/png" manifest:full-path="Pictures/51bfb7c6b94f0e1ca5faa7d03f4414d2.png"/>
  <manifest:file-entry manifest:media-type="image/jpeg" manifest:full-path="Pictures/1fb6b37312faf0773490b1feef74dccc.jpg"/>
  <manifest:file-entry manifest:media-type="image/jpeg" manifest:full-path="Pictures/ee92312cc3d75b2225718740a473ae93.jpg"/>
  <manifest:file-entry manifest:media-type="image/jpeg" manifest:full-path="Pictures/ebcc7112dbe7e8b1776322927cea199c.jpg"/>
  <manifest:file-entry manifest:media-type="image/jpeg" manifest:full-path="Pictures/8d029a3f143b809cd4d4812411f50adc.jpg"/>
  <manifest:file-entry manifest:media-type="image/jpeg" manifest:full-path="Pictures/164c7dd9af5c690a79fe3257cbfb166a.jpg"/>
  <manifest:file-entry manifest:media-type="image/jpeg" manifest:full-path="Pictures/4dafb338ad8f011dfe1d5430c74e3c87.jpg"/>
  <manifest:file-entry manifest:media-type="image/png" manifest:full-path="Pictures/a34bc9838a0d15906722deca3e33e1e2.png"/>
  <manifest:file-entry manifest:media-type="image/png" manifest:full-path="Pictures/fe48b72dc8290a125fa564a63ee82190.png"/>
  <manifest:file-entry manifest:media-type="image/png" manifest:full-path="Pictures/3a7fcf7f52fb9d0fa6ed35941299692d.png"/>
  <manifest:file-entry manifest:media-type="image/png" manifest:full-path="Pictures/1ddd7d55a2f73fa148681d3bab3942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burn_sdcard_image"/><text:bookmark-start text:name="__RefHeading___msd_카드_초기화_방법_1"/><text:bookmark-start text:name="msd_카드_초기화_방법"/>mSD 카드 초기화 방법<text:bookmark-end text:name="__RefHeading___msd_카드_초기화_방법_1"/><text:bookmark-end text:name="msd_카드_초기화_방법"/></text:h>
      <text:p text:style-name="Text_20_body">micro SD카드 전체를 초기화하기 위한 방법입니다.</text:p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h text:style-name="Heading_20_3" text:outline-level="3"><text:bookmark-start text:name="__RefHeading___준비_3"/><text:bookmark-start text:name="준비"/>준비<text:bookmark-end text:name="__RefHeading___준비_3"/><text:bookmark-end text:name="준비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(약 3.0 GB .gz 압축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다운 받은 SD카드 이미지 파일의 압축을 해제합니다.(약 7.9 GB .img 파일)</text:p>
        </text:list-item>
        <text:list-item>
          <text:p text:style-name="Numbering_20_1_Content"> 전용 PC 유틸리티 <text:a xlink:type="simple" xlink:href="http://www.osforensics.com/downloads/imageusb.zip" text:style-name="Internet_20_link" text:visited-style-name="Visited_20_Internet_20_Link">imageUSB</text:a> 를 다운로드 받고, 압축을 해제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imageusb_실행_4"/><text:bookmark-start text:name="imageusb_실행"/>imageUSB 실행<text:bookmark-end text:name="__RefHeading___imageusb_실행_4"/><text:bookmark-end text:name="imageusb_실행"/></text:h>
      <text:p text:style-name="Text_20_body">imageUSB 유틸리티를 실행하면, 현재 연결된 USB 저장장치가 보일 것 입니다. 만약 보이지 않는다면, 'Refresh Drives' 버튼을 클릭합니다.
<draw:frame draw:style-name="mediacenter" draw:name="0" text:anchor-type="paragraph" draw:z-index="0" svg:width="15.875cm" svg:height="15.989208633094cm"><draw:image xlink:href="Pictures/14bd9874e70784274006613c528bc898.png" xlink:type="simple" xlink:show="embed" xlink:actuate="onLoad"/></draw:frame></text:p>
      <text:h text:style-name="Heading_20_3" text:outline-level="3"><text:bookmark-start text:name="__RefHeading___usb_저장장치_선택_5"/><text:bookmark-start text:name="usb_저장장치_선택"/>USB 저장장치 선택<text:bookmark-end text:name="__RefHeading___usb_저장장치_선택_5"/><text:bookmark-end text:name="usb_저장장치_선택"/></text:h>
      <text:p text:style-name="Text_20_body">소프트웨어 이미지 파일을 쓰기할 USB 저장장치를 선택합니다.
<draw:frame draw:style-name="mediacenter" draw:name="1" text:anchor-type="paragraph" draw:z-index="1" svg:width="15.875cm" svg:height="15.989208633094cm"><draw:image xlink:href="Pictures/49a3725f74f5594552196626a8b3d716.png" xlink:type="simple" xlink:show="embed" xlink:actuate="onLoad"/></draw:frame></text:p>
      <text:h text:style-name="Heading_20_3" text:outline-level="3"><text:bookmark-start text:name="__RefHeading___소프트웨어_이미지_파일_선택_6"/><text:bookmark-start text:name="소프트웨어_이미지_파일_선택"/>소프트웨어 이미지 파일 선택<text:bookmark-end text:name="__RefHeading___소프트웨어_이미지_파일_선택_6"/><text:bookmark-end text:name="소프트웨어_이미지_파일_선택"/></text:h>
      <text:p text:style-name="Text_20_body">'Browse' 버튼을 클릭하여 다운로드 후 압축 해제한 소프트웨어 이미지 파일을 선택합니다.
<draw:frame draw:style-name="mediacenter" draw:name="2" text:anchor-type="paragraph" draw:z-index="2" svg:width="15.875cm" svg:height="16.012050359712cm"><draw:image xlink:href="Pictures/f76dc9a7c98c1d4e58ddb754f1a15ee8.png" xlink:type="simple" xlink:show="embed" xlink:actuate="onLoad"/></draw:frame></text:p>
      <text:h text:style-name="Heading_20_3" text:outline-level="3"><text:bookmark-start text:name="__RefHeading___소프트웨어_이미지_파일_쓰기_7"/><text:bookmark-start text:name="소프트웨어_이미지_파일_쓰기"/>소프트웨어 이미지 파일 쓰기<text:bookmark-end text:name="__RefHeading___소프트웨어_이미지_파일_쓰기_7"/><text:bookmark-end text:name="소프트웨어_이미지_파일_쓰기"/></text:h>
      <text:p text:style-name="Text_20_body">'Write' 버튼을 클릭하여 소프트웨어 이미지 파일을 마이크로 SD카드에 쓰기합니다.
<draw:frame draw:style-name="mediacenter" draw:name="3" text:anchor-type="paragraph" draw:z-index="3" svg:width="15.875cm" svg:height="15.98904454023cm"><draw:image xlink:href="Pictures/51bfb7c6b94f0e1ca5faa7d03f4414d2.png" xlink:type="simple" xlink:show="embed" xlink:actuate="onLoad"/></draw:frame></text:p>
      <text:h text:style-name="Heading_20_3" text:outline-level="3"><text:bookmark-start text:name="__RefHeading___마무리_8"/><text:bookmark-start text:name="마무리"/>마무리<text:bookmark-end text:name="__RefHeading___마무리_8"/><text:bookmark-end text:name="마무리"/></text:h>
      <text:list text:style-name="Numbering_20_1" text:continue-numbering="false">
        <text:list-item>
          <text:p text:style-name="Numbering_20_1_Content_First"> 쓰기가 완료된 마이크로 SD카드를 sMS-200 후면에 다시 꽂습니다.</text:p>
        </text:list-item>
        <text:list-item>
          <text:p text:style-name="Numbering_20_1_Content_Last"> sMS-200 전원을 켜고, <text:a xlink:type="simple" xlink:href="https://www.wiki.sotm-audio.com/doku.php?id=ko:eunhasu:start" text:style-name="Internet_20_link" text:visited-style-name="Visited_20_Internet_20_Link">메뉴얼</text:a>을 참고하여 사용하시는 환경에 맞게 재설정하면 됩니다.</text:p>
        </text:list-item>
      </text:list>
      <text:h text:style-name="Heading_20_3" text:outline-level="3"><text:bookmark-start text:name="__RefHeading___마이크로_sd_카드_포맷하기_9"/><text:bookmark-start text:name="마이크로_sd_카드_포맷하기"/>마이크로 SD 카드 포맷하기<text:bookmark-end text:name="__RefHeading___마이크로_sd_카드_포맷하기_9"/><text:bookmark-end text:name="마이크로_sd_카드_포맷하기"/></text:h>
      <text:p text:style-name="Text_20_body">아래 이미지대로 따라하여 주시기 바랍니다.
<draw:frame draw:style-name="mediacenter" draw:name="4" text:anchor-type="paragraph" draw:z-index="4" svg:width="15.875cm" svg:height="12.38373221216cm"><draw:image xlink:href="Pictures/1fb6b37312faf0773490b1feef74dccc.jpg" xlink:type="simple" xlink:show="embed" xlink:actuate="onLoad"/></draw:frame>
<draw:frame draw:style-name="mediacenter" draw:name="5" text:anchor-type="paragraph" draw:z-index="5" svg:width="15.875cm" svg:height="14.032215122471cm"><draw:image xlink:href="Pictures/ee92312cc3d75b2225718740a473ae93.jpg" xlink:type="simple" xlink:show="embed" xlink:actuate="onLoad"/></draw:frame>
<draw:frame draw:style-name="mediacenter" draw:name="6" text:anchor-type="paragraph" draw:z-index="6" svg:width="15.875cm" svg:height="15.332844183565cm"><draw:image xlink:href="Pictures/ebcc7112dbe7e8b1776322927cea199c.jpg" xlink:type="simple" xlink:show="embed" xlink:actuate="onLoad"/></draw:frame>
<draw:frame draw:style-name="mediacenter" draw:name="7" text:anchor-type="paragraph" draw:z-index="7" svg:width="15.875cm" svg:height="13.959920634921cm"><draw:image xlink:href="Pictures/8d029a3f143b809cd4d4812411f50adc.jpg" xlink:type="simple" xlink:show="embed" xlink:actuate="onLoad"/></draw:frame>
<draw:frame draw:style-name="mediacenter" draw:name="8" text:anchor-type="paragraph" draw:z-index="8" svg:width="15.875cm" svg:height="8.3647009966777cm"><draw:image xlink:href="Pictures/164c7dd9af5c690a79fe3257cbfb166a.jpg" xlink:type="simple" xlink:show="embed" xlink:actuate="onLoad"/></draw:frame>
<draw:frame draw:style-name="mediacenter" draw:name="9" text:anchor-type="paragraph" draw:z-index="9" svg:width="15.875cm" svg:height="14.032215122471cm"><draw:image xlink:href="Pictures/4dafb338ad8f011dfe1d5430c74e3c87.jpg" xlink:type="simple" xlink:show="embed" xlink:actuate="onLoad"/></draw:frame></text:p>
      <text:h text:style-name="Heading_20_2" text:outline-level="2"><text:bookmark-start text:name="__RefHeading___macos_10"/><text:bookmark-start text:name="macos"/>macOS<text:bookmark-end text:name="__RefHeading___macos_10"/><text:bookmark-end text:name="macos"/></text:h>
      <text:h text:style-name="Heading_20_3" text:outline-level="3"><text:bookmark-start text:name="__RefHeading___준비_11"/><text:bookmark-start text:name="준비1"/>준비<text:bookmark-end text:name="__RefHeading___준비_11"/><text:bookmark-end text:name="준비1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 (약 3.0 GB .gz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dd-utility 를 다운로드 받습니다. <text:a xlink:type="simple" xlink:href="https://www.thefanclub.co.za/how-to/dd-utility-write-and-backup-operating-system-img-files-memory-card-mac-os-x#downloads" text:style-name="Internet_20_link" text:visited-style-name="Visited_20_Internet_20_Link">https://www.thefanclub.co.za</text:a> 또는 <text:a xlink:type="simple" xlink:href="https://github.com/thefanclub/dd-utility/tree/master/DMG" text:style-name="Internet_20_link" text:visited-style-name="Visited_20_Internet_20_Link">github</text:a> 에서 다운로드 받고, 설치하면 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start_restore_12"/><text:bookmark-start text:name="start_restore"/>Start Restore<text:bookmark-end text:name="__RefHeading___start_restore_12"/><text:bookmark-end text:name="start_restore"/></text:h>
      <text:p text:style-name="Text_20_body">dd-utility 를 실행 후 'Restore' 를 클릭합니다. 그리고 다운로드한 .img 파일을 선택합니다.
<draw:frame draw:style-name="mediacenter" draw:name="10" text:anchor-type="paragraph" draw:z-index="10" svg:width="15.875cm" svg:height="9.2356892523364cm"><draw:image xlink:href="Pictures/a34bc9838a0d15906722deca3e33e1e2.png" xlink:type="simple" xlink:show="embed" xlink:actuate="onLoad"/></draw:frame></text:p>
      <text:p text:style-name="Text_20_body">마이크로 SD카드를 선택합니다.
<draw:frame draw:style-name="mediacenter" draw:name="11" text:anchor-type="paragraph" draw:z-index="11" svg:width="15.875cm" svg:height="5.788870246085cm"><draw:image xlink:href="Pictures/fe48b72dc8290a125fa564a63ee82190.png" xlink:type="simple" xlink:show="embed" xlink:actuate="onLoad"/></draw:frame></text:p>
      <text:p text:style-name="Text_20_body">시작.
<draw:frame draw:style-name="mediacenter" draw:name="12" text:anchor-type="paragraph" draw:z-index="12" svg:width="15.875cm" svg:height="10.749439461883cm"><draw:image xlink:href="Pictures/3a7fcf7f52fb9d0fa6ed35941299692d.png" xlink:type="simple" xlink:show="embed" xlink:actuate="onLoad"/></draw:frame></text:p>
      <text:p text:style-name="Text_20_body">진행 상태를 확인할 수 있습니다.
<draw:frame draw:style-name="mediacenter" draw:name="13" text:anchor-type="paragraph" draw:z-index="13" svg:width="15.875cm" svg:height="12.145973154362cm"><draw:image xlink:href="Pictures/1ddd7d55a2f73fa148681d3bab39420d.png" xlink:type="simple" xlink:show="embed" xlink:actuate="onLoad"/></draw:frame></text:p>
      <text:p text:style-name="Text_20_body">완료된 후에 sMS-200의 후면에 마이크로 SD카드를 다시 꽂고 부팅합니다.</text:p>
      <text:p text:style-name="Text_20_body">dd-utility 대신에 터미널에서 명령어로 소프트웨어 이미지를 쓰기할 수 있습니다. <text:a xlink:type="simple" xlink:href="https://www.cyberciti.biz/faq/how-to-create-disk-image-on-mac-os-x-with-dd-command/" text:style-name="Internet_20_link" text:visited-style-name="Visited_20_Internet_20_Link">여기</text:a> 를 참고하세요.</text:p>
      <text:h text:style-name="Heading_20_2" text:outline-level="2"><text:bookmark-start text:name="__RefHeading___다운로드_13"/><text:bookmark-start text:name="다운로드"/>다운로드<text:bookmark-end text:name="__RefHeading___다운로드_13"/><text:bookmark-end text:name="다운로드"/></text:h>
      <text:h text:style-name="Heading_20_3" text:outline-level="3"><text:bookmark-start text:name="__RefHeading___유틸리티_14"/><text:bookmark-start text:name="유틸리티"/>유틸리티<text:bookmark-end text:name="__RefHeading___유틸리티_14"/><text:bookmark-end text:name="유틸리티"/></text:h>
      <text:list text:style-name="List_20_1" text:continue-numbering="false">
        <text:list-item>
          <text:p text:style-name="List_20_1_Content_First"> <text:a xlink:type="simple" xlink:href="http://www.osforensics.com/downloads/imageusb.zip" text:style-name="Internet_20_link" text:visited-style-name="Visited_20_Internet_20_Link">imageUSB for Windows</text:a></text:p>
        </text:list-item>
        <text:list-item>
          <text:p text:style-name="List_20_1_Content_Last"> <text:a xlink:type="simple" xlink:href="https://www.thefanclub.co.za/how-to/dd-utility-write-and-backup-operating-system-img-files-memory-card-mac-os-x#downloads" text:style-name="Internet_20_link" text:visited-style-name="Visited_20_Internet_20_Link">dd-utility for macOS</text:a></text:p>
        </text:list-item>
      </text:list>
      <text:h text:style-name="Heading_20_3" text:outline-level="3"><text:bookmark-start text:name="__RefHeading___micro_sd_card_이미지_파일_15"/><text:bookmark-start text:name="micro_sd_card_이미지_파일"/>micro SD card 이미지 파일<text:bookmark-end text:name="__RefHeading___micro_sd_card_이미지_파일_15"/><text:bookmark-end text:name="micro_sd_card_이미지_파일"/></text:h>
      <text:list text:style-name="List_20_1" text:continue-numbering="false">
        <text:list-item>
          <text:p text:style-name="List_20_1_Content_First">  <text:a xlink:type="simple" xlink:href="https://drive.google.com/file/d/1LRUaftjil1Imejaw5pc_K9beAoNaNLlQ/view?usp=sharing" text:style-name="Internet_20_link" text:visited-style-name="Visited_20_Internet_20_Link">Eunhasu V0.4.22</text:a></text:p>
        </text:list-item>
        <text:list-item>
          <text:p text:style-name="List_20_1_Content">  <text:a xlink:type="simple" xlink:href="https://drive.google.com/drive/folders/1XNimR50TftKPtVi1TDZAuAUk9J-W7AM6?usp=sharing" text:style-name="Internet_20_link" text:visited-style-name="Visited_20_Internet_20_Link">Eunhasu V0.5.1</text:a></text:p>
        </text:list-item>
        <text:list-item>
          <text:p text:style-name="List_20_1_Content">  <text:a xlink:type="simple" xlink:href="https://drive.google.com/drive/folders/1d-4j-C_DnyjoVcr2BwpkTPK0cLLZ-J4U?usp=sharing" text:style-name="Internet_20_link" text:visited-style-name="Visited_20_Internet_20_Link">Eunhasu V0.5.2</text:a></text:p>
        </text:list-item>
        <text:list-item>
          <text:p text:style-name="List_20_1_Content">  <text:a xlink:type="simple" xlink:href="https://drive.google.com/drive/folders/17DZGhgKwGS3a7nI2CO8EQ72iAr8dwc2J?usp=sharing" text:style-name="Internet_20_link" text:visited-style-name="Visited_20_Internet_20_Link">Eunhasu V0.5.31</text:a></text:p>
        </text:list-item>
        <text:list-item>
          <text:p text:style-name="List_20_1_Content">  <text:a xlink:type="simple" xlink:href="https://drive.google.com/drive/folders/1J1-PrSzSFJ0F4ng1RKhz-lj6y2HZDoiY?usp=sharing" text:style-name="Internet_20_link" text:visited-style-name="Visited_20_Internet_20_Link">Eunhasu V0.5.41</text:a></text:p>
        </text:list-item>
        <text:list-item>
          <text:p text:style-name="List_20_1_Content_Last">  <text:a xlink:type="simple" xlink:href="https://drive.google.com/drive/folders/132cPYk8PgeOh2zd5lMnzzAZkCct3ezNc?usp=sharing" text:style-name="Internet_20_link" text:visited-style-name="Visited_20_Internet_20_Link">Eunhasu V0.5.5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burn_sdcard_image</dc:title>
  </office:meta>
</office:document-meta>
</file>