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07ed5b7e3adc175ee3a010e35ebeb00.jpg"/>
  <manifest:file-entry manifest:media-type="image/png" manifest:full-path="Pictures/3ba19455cf42c8a7bb6e4247e5b974f4.png"/>
  <manifest:file-entry manifest:media-type="image/png" manifest:full-path="Pictures/d671fd90172ff925dce41f9eae54890b.png"/>
  <manifest:file-entry manifest:media-type="image/png" manifest:full-path="Pictures/d8155741d036b0f53817d5456f1f434c.png"/>
  <manifest:file-entry manifest:media-type="image/png" manifest:full-path="Pictures/64759fc7f5b3602abc4e0228a7b65526.png"/>
  <manifest:file-entry manifest:media-type="image/svg+xml" manifest:full-path="Pictures/70958d965548d055510b1c5c68ace597.svg"/>
  <manifest:file-entry manifest:media-type="image/png" manifest:full-path="Pictures/23d8d984ebe3b5423e1ade5c2b95b42b.png"/>
  <manifest:file-entry manifest:media-type="image/png" manifest:full-path="Pictures/65f8ef08382074f426e8fd921ff340db.png"/>
  <manifest:file-entry manifest:media-type="image/png" manifest:full-path="Pictures/ee3f51059c3ae7b90c9ada937155418a.png"/>
  <manifest:file-entry manifest:media-type="image/png" manifest:full-path="Pictures/3477a55051af389a6a5015b42c2683a6.png"/>
  <manifest:file-entry manifest:media-type="image/png" manifest:full-path="Pictures/ab11b5cb05fa23345487320fb558a3b4.png"/>
  <manifest:file-entry manifest:media-type="image/png" manifest:full-path="Pictures/b69b1141e005e2dbc1ab43d84c1b8c12.png"/>
  <manifest:file-entry manifest:media-type="image/png" manifest:full-path="Pictures/c90dfc5c5514fec497d93b4a4d3ecbf6.png"/>
  <manifest:file-entry manifest:media-type="image/png" manifest:full-path="Pictures/f93c827182879c8c9fe3aa119909368c.png"/>
  <manifest:file-entry manifest:media-type="image/png" manifest:full-path="Pictures/f87e6bf89df0eaa8ea42747da03c03f1.png"/>
  <manifest:file-entry manifest:media-type="image/png" manifest:full-path="Pictures/ba455dfe0b0708fc5e9ece675171722a.png"/>
  <manifest:file-entry manifest:media-type="image/png" manifest:full-path="Pictures/af3dcf1b78682a643a32909c342034b4.png"/>
  <manifest:file-entry manifest:media-type="image/png" manifest:full-path="Pictures/cb79ba5a081f6b49a5158f6360db0ef0.png"/>
  <manifest:file-entry manifest:media-type="image/png" manifest:full-path="Pictures/5c9c08152ca478b83f4ac9b09fea8a6a.png"/>
  <manifest:file-entry manifest:media-type="image/png" manifest:full-path="Pictures/bde47e2fe4bc924b7f9eb38cd76fb07b.png"/>
  <manifest:file-entry manifest:media-type="image/png" manifest:full-path="Pictures/6f2741762bb4658028332436719a73f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5.875cm" svg:height="9.5190783338514cm"><draw:image xlink:href="Pictures/c07ed5b7e3adc175ee3a010e35ebeb00.jpg" xlink:type="simple" xlink:show="embed" xlink:actuate="onLoad"/></draw:frame></text:p>
      <text:h text:style-name="Heading_20_1" text:outline-level="1"><text:bookmark text:name="en:sms-200_operation_instructions"/><text:bookmark-start text:name="__RefHeading___features_1"/><text:bookmark-start text:name="features"/>Features<text:bookmark-end text:name="__RefHeading___features_1"/><text:bookmark-end text:name="features"/></text:h>
      <text:p text:style-name="Text_20_body">sMS-200 is a compact designed high performance network file player which is capable to share and play music file through network system. It has the following features.</text:p>
      <text:list text:style-name="List_20_1" text:continue-numbering="false">
        <text:list-item>
          <text:p text:style-name="List_20_1_Content_First"> Web GUI</text:p>
          <text:list text:style-name="List_20_1">
            <text:list-item>
              <text:p text:style-name="List_20_1_Content"> Easy system configuration</text:p>
            </text:list-item>
            <text:list-item>
              <text:p text:style-name="List_20_1_Content"> Selectable music player applications</text:p>
            </text:list-item>
            <text:list-item>
              <text:p text:style-name="List_20_1_Content"> Selectable and configurable USB audio devices</text:p>
            </text:list-item>
            <text:list-item>
              <text:p text:style-name="List_20_1_Content"> Network share folder and USB storage device setting</text:p>
            </text:list-item>
          </text:list>
        </text:list-item>
        <text:list-item>
          <text:p text:style-name="List_20_1_Content"> Roon Ready</text:p>
        </text:list-item>
        <text:list-item>
          <text:p text:style-name="List_20_1_Content"> DLNA audio renderer, OpenHome support</text:p>
        </text:list-item>
        <text:list-item>
          <text:p text:style-name="List_20_1_Content"> MPD(Music Player Daemon)</text:p>
        </text:list-item>
        <text:list-item>
          <text:p text:style-name="List_20_1_Content"> LMS(Logitech Media Server)</text:p>
        </text:list-item>
        <text:list-item>
          <text:p text:style-name="List_20_1_Content"> Squeezelite</text:p>
        </text:list-item>
        <text:list-item>
          <text:p text:style-name="List_20_1_Content"> HQPlayer Network Audio Adapter</text:p>
        </text:list-item>
        <text:list-item>
          <text:p text:style-name="List_20_1_Content"> Shairport</text:p>
        </text:list-item>
        <text:list-item>
          <text:p text:style-name="List_20_1_Content"> Multi-zone network playback</text:p>
        </text:list-item>
        <text:list-item>
          <text:p text:style-name="List_20_1_Content"> USB audio output</text:p>
          <text:list text:style-name="List_20_1">
            <text:list-item>
              <text:p text:style-name="List_20_1_Content"> 1 x High-End audio grade USB port</text:p>
            </text:list-item>
            <text:list-item>
              <text:p text:style-name="List_20_1_Content_Last"> 2 x Standard USB ports for USB storage device</text:p>
            </text:list-item>
          </text:list>
        </text:list-item>
      </text:list>
      <text:p text:style-name="Text_20_body"><draw:frame draw:style-name="mediacenter" draw:name="1" text:anchor-type="paragraph" draw:z-index="1" svg:width="10.583333333333cm" svg:height="5.8344017094017cm"><draw:image xlink:href="Pictures/3ba19455cf42c8a7bb6e4247e5b974f4.png" xlink:type="simple" xlink:show="embed" xlink:actuate="onLoad"/></draw:frame></text:p>
      <text:list text:style-name="List_20_1" text:continue-numbering="false">
        <text:list-item>
          <text:p text:style-name="List_20_1_Content_First"> Power and status indicator lamp: The lamp illuminates when the unit is powered ON and blinks according to its operational status.</text:p>
        </text:list-item>
        <text:list-item>
          <text:p text:style-name="List_20_1_Content_Last"> Operating indicator lamp: The lamp blinks according to its operational status.</text:p>
        </text:list-item>
      </text:list>
      <text:p text:style-name="Text_20_body"><draw:frame draw:style-name="mediacenter" draw:name="2" text:anchor-type="paragraph" draw:z-index="2" svg:width="10.583333333333cm" svg:height="6.8729043392505cm"><draw:image xlink:href="Pictures/d671fd90172ff925dce41f9eae54890b.png" xlink:type="simple" xlink:show="embed" xlink:actuate="onLoad"/></draw:frame></text:p>
      <text:list text:style-name="List_20_1" text:continue-numbering="false">
        <text:list-item>
          <text:p text:style-name="List_20_1_Content_First"> Power input jack : Connect to a power supply.</text:p>
        </text:list-item>
        <text:list-item>
          <text:p text:style-name="List_20_1_Content"> High-End audio grade USB port : Connect to USB audio device.</text:p>
        </text:list-item>
        <text:list-item>
          <text:p text:style-name="List_20_1_Content"> USB 2.0 port : Connect to USB storage device.</text:p>
        </text:list-item>
        <text:list-item>
          <text:p text:style-name="List_20_1_Content"> microSD card connector : The micro SD card which the product OS is loaded on is inserted.</text:p>
        </text:list-item>
        <text:list-item>
          <text:p text:style-name="List_20_1_Content"> Caution: do not pull out the micro SD card while the unit is powered on. Product might be damaged.</text:p>
        </text:list-item>
        <text:list-item>
          <text:p text:style-name="List_20_1_Content"> LAN port : Connect to a router by network cable.</text:p>
        </text:list-item>
        <text:list-item>
          <text:p text:style-name="List_20_1_Content_Last"> Reset switch : Reset the product by force.</text:p>
        </text:list-item>
      </text:list>
      <text:h text:style-name="Heading_20_1" text:outline-level="1"><text:bookmark-start text:name="__RefHeading___quick_start_2"/><text:bookmark-start text:name="quick_start"/>Quick Start<text:bookmark-end text:name="__RefHeading___quick_start_2"/><text:bookmark-end text:name="quick_start"/></text:h>
      <text:list text:style-name="Numbering_20_1" text:continue-numbering="false">
        <text:list-item>
          <text:p text:style-name="Numbering_20_1_Content_First"> Installation</text:p>
          <text:list text:style-name="Numbering_20_1">
            <text:list-item>
              <text:p text:style-name="Numbering_20_1_Content"> Take out sMS-200 from the product box and put it on the proper place.</text:p>
            </text:list-item>
            <text:list-item>
              <text:p text:style-name="Numbering_20_1_Content"> The unit should be at least 5 cm(2 inch) away from the wall or other devices.</text:p>
            </text:list-item>
          </text:list>
        </text:list-item>
        <text:list-item>
          <text:p text:style-name="Numbering_20_1_Content"> Connecting to audio system</text:p>
          <text:list text:style-name="Numbering_20_1">
            <text:list-item>
              <text:p text:style-name="Numbering_20_1_Content"> By USB cable, connect the High-End audio grade USB port on the rear panel of sMS-200 to USB audio device.</text:p>
            </text:list-item>
          </text:list>
        </text:list-item>
        <text:list-item>
          <text:p text:style-name="Numbering_20_1_Content"> Connecting to network</text:p>
          <text:list text:style-name="Numbering_20_1">
            <text:list-item>
              <text:p text:style-name="Numbering_20_1_Content"> By Ethernet cable, connect the LAN port on the rear panel of sMS-200 to a router.</text:p>
            </text:list-item>
            <text:list-item>
              <text:p text:style-name="Numbering_20_1_Content"> A gigabit speed router and above CAT6 Ethernet cable are highly recommended to make stable network connection.</text:p>
            </text:list-item>
          </text:list>
        </text:list-item>
        <text:list-item>
          <text:p text:style-name="Numbering_20_1_Content"> Connecting to power </text:p>
          <text:list text:style-name="Numbering_20_1">
            <text:list-item>
              <text:p text:style-name="Numbering_20_1_Content"> Connect to the power input jack on the rear panel of sMS-200 by the power cable from the power supply.</text:p>
            </text:list-item>
          </text:list>
        </text:list-item>
        <text:list-item>
          <text:p text:style-name="Numbering_20_1_Content"> Preparing the server devices.</text:p>
          <text:list text:style-name="Numbering_20_1">
            <text:list-item>
              <text:p text:style-name="Numbering_20_1_Content"> To use Roon Ready on sM-200, Roon Server should be on the same network.</text:p>
            </text:list-item>
            <text:list-item>
              <text:p text:style-name="Numbering_20_1_Content"> To use DLNA renderer on sMS-200, DLNA server and DLNA control point should be on the same network.</text:p>
            </text:list-item>
            <text:list-item>
              <text:p text:style-name="Numbering_20_1_Content"> To use MPD or Logitech Media Server, connect the USB storage device to the USB 2.0 port on the rear panel of sMS-200 or setup  network music folder path on Library config page.</text:p>
            </text:list-item>
          </text:list>
        </text:list-item>
        <text:list-item>
          <text:p text:style-name="Numbering_20_1_Content"> Power on </text:p>
          <text:list text:style-name="Numbering_20_1">
            <text:list-item>
              <text:p text:style-name="Numbering_20_1_Content_Last"> Connect AC power to the power supply to power on the sMS-200.</text:p>
            </text:list-item>
          </text:list>
        </text:list-item>
      </text:list>
      <text:h text:style-name="Heading_20_1" text:outline-level="1"><text:bookmark-start text:name="__RefHeading___how_to_use_eunhasu_web_gui_3"/><text:bookmark-start text:name="how_to_use_eunhasu_web_gui"/>How to use Eunhasu Web GUI<text:bookmark-end text:name="__RefHeading___how_to_use_eunhasu_web_gui_3"/><text:bookmark-end text:name="how_to_use_eunhasu_web_gui"/></text:h>
      <text:h text:style-name="Heading_20_2" text:outline-level="2"><text:bookmark-start text:name="__RefHeading___connection_4"/><text:bookmark-start text:name="connection"/>Connection<text:bookmark-end text:name="__RefHeading___connection_4"/><text:bookmark-end text:name="connection"/></text:h>
      <text:p text:style-name="Text_20_body">Open the web browser on a PC or smart device and connect to <text:a xlink:type="simple" xlink:href="http://eunhasu" text:style-name="Internet_20_link" text:visited-style-name="Visited_20_Internet_20_Link">http://eunhasu</text:a> . On MAC OSX, connect to <text:a xlink:type="simple" xlink:href="http://eunhasu.local" text:style-name="Internet_20_link" text:visited-style-name="Visited_20_Internet_20_Link">http://eunhasu.local</text:a> . You can get Eunhasu device’s IP address or link from <text:a xlink:type="simple" xlink:href="http://sotm-audio.com/my" text:style-name="Internet_20_link" text:visited-style-name="Visited_20_Internet_20_Link">http://sotm-audio.com/my</text:a> if you’re using Android device. If either of above paths would not make connection to Eunhasu Web GUI, check the router setup to find out the IP address of sMS-200. And then enter sMS-200 IP address like <text:a xlink:type="simple" xlink:href="http://xxx.xxx.xxx.xxx" text:style-name="Internet_20_link" text:visited-style-name="Visited_20_Internet_20_Link">http://xxx.xxx.xxx.xxx</text:a> directly on the browser to connect to Eunhasu Web GUI.
If you still couldn’t access the Eunhasu Web GUI, you will need to check network status or power connection is okay. If you connect to Eunhasu Web GUI successfully, you will see the home screen as like the image below.</text:p>
      <text:p text:style-name="Text_20_body"><draw:frame draw:style-name="mediacenter" draw:name=" euhnasu home Legend" text:anchor-type="paragraph" draw:z-index="0" svg:width="15.875cm"><draw:text-box><text:p text:style-name="legendcenter"><draw:frame draw:style-name="mediacenter" draw:name=" euhnasu home" text:anchor-type="paragraph" draw:z-index="3" svg:width="15.875cm" svg:height="12.232855361596cm"><draw:image xlink:href="Pictures/d8155741d036b0f53817d5456f1f434c.png" xlink:type="simple" xlink:show="embed" xlink:actuate="onLoad"/></draw:frame> euhnasu home</text:p></draw:text-box></draw:frame></text:p>
      <text:h text:style-name="Heading_20_2" text:outline-level="2"><text:bookmark-start text:name="__RefHeading___select_functions_5"/><text:bookmark-start text:name="select_functions"/>Select functions<text:bookmark-end text:name="__RefHeading___select_functions_5"/><text:bookmark-end text:name="select_functions"/></text:h>
      <text:p text:style-name="Text_20_body">To select the function on the Web GUI, mouse over the desired icon and then action buttons                            will be appeared. On the smart devices, touch over the desired player icon and then the action buttons will be appeared like when using a mouse.</text:p>
      <text:p text:style-name="Text_20_body"><draw:frame draw:style-name="mediacenter" draw:name=" select functions Legend" text:anchor-type="paragraph" draw:z-index="0" svg:width="15.875cm"><draw:text-box><text:p text:style-name="legendcenter"><draw:frame draw:style-name="mediacenter" draw:name=" select functions" text:anchor-type="paragraph" draw:z-index="4" svg:width="15.875cm" svg:height="12.232855361596cm"><draw:image xlink:href="Pictures/64759fc7f5b3602abc4e0228a7b65526.png" xlink:type="simple" xlink:show="embed" xlink:actuate="onLoad"/></draw:frame> select functions</text:p></draw:text-box></draw:frame></text:p>
      <text:h text:style-name="Heading_20_3" text:outline-level="3"><text:bookmark-start text:name="__RefHeading___roon_ready_6"/><text:bookmark-start text:name="roon_ready"/>Roon Ready<text:bookmark-end text:name="__RefHeading___roon_ready_6"/><text:bookmark-end text:name="roon_ready"/></text:h>
      <text:p text:style-name="Text_20_body">Roon Ready is the easy and user friendly network music file player working with Roon Server, it provides the most powerful music playback function. By clicking Play, Stop, Restart or Configuration buttons over the icon, you can control Roon Ready on sMS-200. Please refer to how to use Roon Ready on this manual.</text:p>
      <text:h text:style-name="Heading_20_3" text:outline-level="3"><text:bookmark-start text:name="__RefHeading___squeezelite_7"/><text:bookmark-start text:name="squeezelite"/>Squeezelite<text:bookmark-end text:name="__RefHeading___squeezelite_7"/><text:bookmark-end text:name="squeezelite"/></text:h>
      <text:p text:style-name="Text_20_body">Squeezelite is a network music file player working with Logitech Media Server, it is integrated with versatile services such as Tidal, Qobuz or internet radios. By clicking Play, Stop, Open LMS web interface, Restart or Configuration buttons over the icon, you can control Squeezelite on sMS-200. Please refer to how to use Squeezelite on this manual.</text:p>
      <text:h text:style-name="Heading_20_3" text:outline-level="3"><text:bookmark-start text:name="__RefHeading___mpd_dlna_8"/><text:bookmark-start text:name="mpd_dlna"/>MPD &amp; DLNA<text:bookmark-end text:name="__RefHeading___mpd_dlna_8"/><text:bookmark-end text:name="mpd_dlna"/></text:h>
      <text:p text:style-name="Text_20_body">MPD is a music file player supports playing the music file saved on USB storage device or network share folder. And DLNA is a DLNA audio renderer working with DLNA server and DLNA control point throughout MPD function. It is capable to play music files with various devices like most PC, NAS or smart devices which have the DLNA server function. By clicking Play, Stop, Restart or Configuration buttons over the icon, you can control MPD &amp; DLNA on sMS-200. Please refer to how to use MPD &amp; DLNA on this manual.</text:p>
      <text:h text:style-name="Heading_20_3" text:outline-level="3"><text:bookmark-start text:name="__RefHeading___hqplayer_naa_9"/><text:bookmark-start text:name="hqplayer_naa"/>HQPlayer NAA<text:bookmark-end text:name="__RefHeading___hqplayer_naa_9"/><text:bookmark-end text:name="hqplayer_naa"/></text:h>
      <text:p text:style-name="Text_20_body"><draw:frame draw:style-name="media" draw:name="5" text:anchor-type="as-char" draw:z-index="5" svg:width="" svg:rel-width="100%" svg:height="0cm"><draw:image xlink:href="Pictures/70958d965548d055510b1c5c68ace597.svg" xlink:type="simple" xlink:show="embed" xlink:actuate="onLoad"/></draw:frame></text:p>
      <text:h text:style-name="Heading_20_3" text:outline-level="3"><text:bookmark-start text:name="__RefHeading___shairport_10"/><text:bookmark-start text:name="shairport"/>Shairport<text:bookmark-end text:name="__RefHeading___shairport_10"/><text:bookmark-end text:name="shairport"/></text:h>
      <text:p text:style-name="Text_20_body"><draw:frame draw:style-name="media" draw:name="6" text:anchor-type="as-char" draw:z-index="6" svg:width="" svg:rel-width="100%" svg:height="0cm"><draw:image xlink:href="Pictures/70958d965548d055510b1c5c68ace597.svg" xlink:type="simple" xlink:show="embed" xlink:actuate="onLoad"/></draw:frame></text:p>
      <text:h text:style-name="Heading_20_3" text:outline-level="3"><text:bookmark-start text:name="__RefHeading___system_setup_11"/><text:bookmark-start text:name="system_setup"/>System Setup<text:bookmark-end text:name="__RefHeading___system_setup_11"/><text:bookmark-end text:name="system_setup"/></text:h>
      <text:p text:style-name="Text_20_body">Network configuration, library configuration, system upgrade, restart and power off functions are available on this icon.</text:p>
      <text:h text:style-name="Heading_20_4" text:outline-level="4"><text:bookmark-start text:name="__RefHeading___network_config_12"/><text:bookmark-start text:name="network_config"/>Network Config<text:bookmark-end text:name="__RefHeading___network_config_12"/><text:bookmark-end text:name="network_config"/></text:h>
      <text:p text:style-name="Text_20_body">Set up the sMS-200 Network configuration.</text:p>
      <text:p text:style-name="Text_20_body"><draw:frame draw:style-name="mediacenter" draw:name=" network config Legend" text:anchor-type="paragraph" draw:z-index="0" svg:width="15.875cm"><draw:text-box><text:p text:style-name="legendcenter"><draw:frame draw:style-name="mediacenter" draw:name=" network config" text:anchor-type="paragraph" draw:z-index="7" svg:width="15.875cm" svg:height="12.232855361596cm"><draw:image xlink:href="Pictures/23d8d984ebe3b5423e1ade5c2b95b42b.png" xlink:type="simple" xlink:show="embed" xlink:actuate="onLoad"/></draw:frame> network config</text:p></draw:text-box></draw:frame></text:p>
      <text:list text:style-name="List_20_1" text:continue-numbering="false">
        <text:list-item>
          <text:p text:style-name="List_20_1_Content_First"> Host name: A name of sMS-200 appearing on the network. If you use multiple sMS-200s on the network, you will need to use different host name for each sMS-200.</text:p>
        </text:list-item>
        <text:list-item>
          <text:p text:style-name="List_20_1_Content"> Workgroup: A workgroup name for share folder on the network, normally “WORKGOUP” is used, but can change if required.</text:p>
        </text:list-item>
        <text:list-item>
          <text:p text:style-name="List_20_1_Content"> Save &amp; Reboot system: Save the information and reboot the product</text:p>
        </text:list-item>
        <text:list-item>
          <text:p text:style-name="List_20_1_Content_Last"> Cancel: Go back to the home screen.</text:p>
        </text:list-item>
      </text:list>
      <text:h text:style-name="Heading_20_4" text:outline-level="4"><text:bookmark-start text:name="__RefHeading___library_config_13"/><text:bookmark-start text:name="library_config"/>Library Config<text:bookmark-end text:name="__RefHeading___library_config_13"/><text:bookmark-end text:name="library_config"/></text:h>
      <text:p text:style-name="Text_20_body">Set up the path for network library and enable the USB storage device to use.</text:p>
      <text:p text:style-name="Text_20_body"><draw:frame draw:style-name="mediacenter" draw:name=" library config Legend" text:anchor-type="paragraph" draw:z-index="0" svg:width="15.875cm"><draw:text-box><text:p text:style-name="legendcenter"><draw:frame draw:style-name="mediacenter" draw:name=" library config" text:anchor-type="paragraph" draw:z-index="8" svg:width="15.875cm" svg:height="12.232855361596cm"><draw:image xlink:href="Pictures/65f8ef08382074f426e8fd921ff340db.png" xlink:type="simple" xlink:show="embed" xlink:actuate="onLoad"/></draw:frame> library config</text:p></draw:text-box></draw:frame></text:p>
      <text:list text:style-name="List_20_1" text:continue-numbering="false">
        <text:list-item>
          <text:p text:style-name="List_20_1_Content_First"> NAME: A library folder name appearing on Logitech Media Server or MPD. </text:p>
        </text:list-item>
        <text:list-item>
          <text:p text:style-name="List_20_1_Content"> PATH: A network sharing folder path. The path should be like following format.</text:p>
          <text:list text:style-name="List_20_1">
            <text:list-item>
              <text:p text:style-name="Preformatted_20_Text">//SERVER_NAME_OR_IP/SHARED_FOLDER_NAME</text:p>
            </text:list-item>
          </text:list>
        </text:list-item>
        <text:list-item>
          <text:p text:style-name="List_20_1_Content"> ID: Enter an ID if it is required to access the network sharing folder.</text:p>
        </text:list-item>
        <text:list-item>
          <text:p text:style-name="List_20_1_Content"> PW: Enter a password if it is required to access the network sharing folder.</text:p>
        </text:list-item>
        <text:list-item>
          <text:p text:style-name="List_20_1_Content"> Save &amp; Use: Save the information you entered and use.</text:p>
        </text:list-item>
        <text:list-item>
          <text:p text:style-name="List_20_1_Content"> Save: Save the information you entered but not in use.</text:p>
        </text:list-item>
        <text:list-item>
          <text:p text:style-name="List_20_1_Content"> Remove: Remove the information you entered.</text:p>
        </text:list-item>
        <text:list-item>
          <text:p text:style-name="List_20_1_Content"> Automatic USB storage mount: Enable or disable the USB storage device, up to 2 USB storage devices can be used.</text:p>
        </text:list-item>
        <text:list-item>
          <text:p text:style-name="List_20_1_Content"> Check 'Automatic USB storage mount' to be enabled, the USB storage device will be auto-recognized and assign music folder on Logitech Media Server or MPD as USB1 or USB2.  </text:p>
        </text:list-item>
        <text:list-item>
          <text:p text:style-name="List_20_1_Content"> Save changes: Save the new or modified information you entered.</text:p>
          <text:list text:style-name="List_20_1">
            <text:list-item>
              <text:p text:style-name="List_20_1_Content"> NOTE: The new network share folder information can be added after saving the current entered information.</text:p>
            </text:list-item>
          </text:list>
        </text:list-item>
        <text:list-item>
          <text:p text:style-name="List_20_1_Content_Last"> Cancel: Go back to the home screen.</text:p>
        </text:list-item>
      </text:list>
      <text:h text:style-name="Heading_20_4" text:outline-level="4"><text:bookmark-start text:name="__RefHeading___system_upgrade_14"/><text:bookmark-start text:name="system_upgrade"/>System Upgrade<text:bookmark-end text:name="__RefHeading___system_upgrade_14"/><text:bookmark-end text:name="system_upgrade"/></text:h>
      <text:p text:style-name="Text_20_body">Upgrade sMS-200 software.</text:p>
      <text:p text:style-name="Text_20_body"><draw:frame draw:style-name="mediacenter" draw:name=" system upgrade Legend" text:anchor-type="paragraph" draw:z-index="0" svg:width="15.875cm"><draw:text-box><text:p text:style-name="legendcenter"><draw:frame draw:style-name="mediacenter" draw:name=" system upgrade" text:anchor-type="paragraph" draw:z-index="9" svg:width="15.875cm" svg:height="12.232855361596cm"><draw:image xlink:href="Pictures/ee3f51059c3ae7b90c9ada937155418a.png" xlink:type="simple" xlink:show="embed" xlink:actuate="onLoad"/></draw:frame> system upgrade</text:p></draw:text-box></draw:frame></text:p>
      <text:list text:style-name="List_20_1" text:continue-numbering="false">
        <text:list-item>
          <text:p text:style-name="List_20_1_Content_First"> Last version information: Display the latest software information.</text:p>
        </text:list-item>
        <text:list-item>
          <text:p text:style-name="List_20_1_Content"> Current version information: Display the current software information in use.</text:p>
        </text:list-item>
        <text:list-item>
          <text:p text:style-name="List_20_1_Content"> Already installed last version. No need to Upgrade: Display whether the upgrade is needed or not by comparing the version of the latest software and current software you are currently using. If the upgrade is needed, it will display as “Upgrade will stop all applications and take a long time”.</text:p>
        </text:list-item>
        <text:list-item>
          <text:p text:style-name="List_20_1_Content"> Upgrade now: It stops all program and upgrade the software.</text:p>
          <text:list text:style-name="List_20_1">
            <text:list-item>
              <text:p text:style-name="List_20_1_Content"> CAUTION: The upgrade may require a long time, the power should be on in the mean time upgrading. </text:p>
            </text:list-item>
          </text:list>
        </text:list-item>
        <text:list-item>
          <text:p text:style-name="List_20_1_Content_Last"> Cancel: Go back to the home screen.</text:p>
        </text:list-item>
      </text:list>
      <text:p text:style-name="Text_20_body">If you have to upgrade mandatory, Eunhasu shows pop-up window to notify.</text:p>
      <text:p text:style-name="Text_20_body"><draw:frame draw:style-name="mediacenter" draw:name=" mandatory update Legend" text:anchor-type="paragraph" draw:z-index="0" svg:width="15.875cm"><draw:text-box><text:p text:style-name="legendcenter"><draw:frame draw:style-name="mediacenter" draw:name=" mandatory update" text:anchor-type="paragraph" draw:z-index="10" svg:width="15.875cm" svg:height="12.232855361596cm"><draw:image xlink:href="Pictures/3477a55051af389a6a5015b42c2683a6.png" xlink:type="simple" xlink:show="embed" xlink:actuate="onLoad"/></draw:frame> mandatory update</text:p></draw:text-box></draw:frame></text:p>
      <text:h text:style-name="Heading_20_2" text:outline-level="2"><text:bookmark-start text:name="__RefHeading___how_to_use_roon_ready_15"/><text:bookmark-start text:name="how_to_use_roon_ready"/>How to use Roon Ready<text:bookmark-end text:name="__RefHeading___how_to_use_roon_ready_15"/><text:bookmark-end text:name="how_to_use_roon_ready"/></text:h>
      <text:p text:style-name="Text_20_body">Mouse over the Roon Ready icon and then the action buttons will appear. On the smart devices, touch over the Roon Ready icon and then the action buttons will appear like when using a mouse. 
By using the action buttons, you can start, stop, restart or configure Roon Ready.</text:p>
      <text:p text:style-name="Text_20_body"><draw:frame draw:style-name="mediacenter" draw:name=" roon ready  Legend" text:anchor-type="paragraph" draw:z-index="0" svg:width="15.875cm"><draw:text-box><text:p text:style-name="legendcenter"><draw:frame draw:style-name="mediacenter" draw:name=" roon ready " text:anchor-type="paragraph" draw:z-index="11" svg:width="15.875cm" svg:height="12.232855361596cm"><draw:image xlink:href="Pictures/ab11b5cb05fa23345487320fb558a3b4.png" xlink:type="simple" xlink:show="embed" xlink:actuate="onLoad"/></draw:frame> roon ready </text:p></draw:text-box></draw:frame></text:p>
      <text:h text:style-name="Heading_20_3" text:outline-level="3"><text:bookmark-start text:name="__RefHeading___start_roon_ready_16"/><text:bookmark-start text:name="start_roon_ready"/>Start Roon Ready<text:bookmark-end text:name="__RefHeading___start_roon_ready_16"/><text:bookmark-end text:name="start_roon_ready"/></text:h>
      <text:p text:style-name="Text_20_body"><draw:frame draw:style-name="medialeft" draw:name="start Legend" text:anchor-type="paragraph" draw:z-index="0" svg:width="0.42333333333333cm"><draw:text-box><text:p text:style-name="legendcenter"><draw:frame draw:style-name="medialeft" draw:name="start" text:anchor-type="paragraph" draw:z-index="12" svg:width="0.42333333333333cm" svg:height="0.42333333333333cm"><draw:image xlink:href="Pictures/b69b1141e005e2dbc1ab43d84c1b8c12.png" xlink:type="simple" xlink:show="embed" xlink:actuate="onLoad"/></draw:frame>start</text:p></draw:text-box></draw:frame> Click start button to start Roon Ready. 'Active' sign will be displaying under the Roon Ready icon once Roon Ready is started and running.</text:p>
      <text:h text:style-name="Heading_20_3" text:outline-level="3"><text:bookmark-start text:name="__RefHeading___stop_roon_ready_17"/><text:bookmark-start text:name="stop_roon_ready"/>Stop Roon Ready<text:bookmark-end text:name="__RefHeading___stop_roon_ready_17"/><text:bookmark-end text:name="stop_roon_ready"/></text:h>
      <text:p text:style-name="Text_20_body"><draw:frame draw:style-name="medialeft" draw:name="stop Legend" text:anchor-type="paragraph" draw:z-index="0" svg:width="0.42333333333333cm"><draw:text-box><text:p text:style-name="legendcenter"><draw:frame draw:style-name="medialeft" draw:name="stop" text:anchor-type="paragraph" draw:z-index="13" svg:width="0.42333333333333cm" svg:height="0.42333333333333cm"><draw:image xlink:href="Pictures/c90dfc5c5514fec497d93b4a4d3ecbf6.png" xlink:type="simple" xlink:show="embed" xlink:actuate="onLoad"/></draw:frame>stop</text:p></draw:text-box></draw:frame> Click stop button to stop Roon Ready.</text:p>
      <text:h text:style-name="Heading_20_3" text:outline-level="3"><text:bookmark-start text:name="__RefHeading___restart_roon_ready_18"/><text:bookmark-start text:name="restart_roon_ready"/>Restart Roon Ready<text:bookmark-end text:name="__RefHeading___restart_roon_ready_18"/><text:bookmark-end text:name="restart_roon_ready"/></text:h>
      <text:p text:style-name="Text_20_body"><draw:frame draw:style-name="medialeft" draw:name="restart Legend" text:anchor-type="paragraph" draw:z-index="0" svg:width="0.42333333333333cm"><draw:text-box><text:p text:style-name="legendcenter"><draw:frame draw:style-name="medialeft" draw:name="restart" text:anchor-type="paragraph" draw:z-index="14" svg:width="0.42333333333333cm" svg:height="0.42333333333333cm"><draw:image xlink:href="Pictures/f93c827182879c8c9fe3aa119909368c.png" xlink:type="simple" xlink:show="embed" xlink:actuate="onLoad"/></draw:frame>restart</text:p></draw:text-box></draw:frame>Click restart button to stop and then start Roon Ready.</text:p>
      <text:h text:style-name="Heading_20_3" text:outline-level="3"><text:bookmark-start text:name="__RefHeading___roon_ready_config_19"/><text:bookmark-start text:name="roon_ready_config"/>Roon Ready Config<text:bookmark-end text:name="__RefHeading___roon_ready_config_19"/><text:bookmark-end text:name="roon_ready_config"/></text:h>
      <text:p text:style-name="Text_20_body"><draw:frame draw:style-name="medialeft" draw:name="config Legend" text:anchor-type="paragraph" draw:z-index="0" svg:width="0.42333333333333cm"><draw:text-box><text:p text:style-name="legendcenter"><draw:frame draw:style-name="medialeft" draw:name="config" text:anchor-type="paragraph" draw:z-index="15" svg:width="0.42333333333333cm" svg:height="0.42333333333333cm"><draw:image xlink:href="Pictures/f87e6bf89df0eaa8ea42747da03c03f1.png" xlink:type="simple" xlink:show="embed" xlink:actuate="onLoad"/></draw:frame>config</text:p></draw:text-box></draw:frame>Click config button to move to Roon Ready config screen.</text:p>
      <text:p text:style-name="Text_20_body"><draw:frame draw:style-name="mediacenter" draw:name=" roon ready config  Legend" text:anchor-type="paragraph" draw:z-index="0" svg:width="15.875cm"><draw:text-box><text:p text:style-name="legendcenter"><draw:frame draw:style-name="mediacenter" draw:name=" roon ready config " text:anchor-type="paragraph" draw:z-index="16" svg:width="15.875cm" svg:height="12.232855361596cm"><draw:image xlink:href="Pictures/ba455dfe0b0708fc5e9ece675171722a.png" xlink:type="simple" xlink:show="embed" xlink:actuate="onLoad"/></draw:frame> roon ready config </text:p></draw:text-box></draw:frame></text:p>
      <text:list text:style-name="List_20_1" text:continue-numbering="false">
        <text:list-item>
          <text:p text:style-name="List_20_1_Content_First"> Audio device config: The config information of all USB DACs connected to sMS-200 is displaying.</text:p>
          <text:list text:style-name="List_20_1">
            <text:list-item>
              <text:p text:style-name="List_20_1_Content"> The chosen USB DAC is displaying in the light green box with the selected radio button in front and other available USB DACs are displaying in the light blue box.</text:p>
            </text:list-item>
            <text:list-item>
              <text:p text:style-name="List_20_1_Content"> Select a radio button of USB DAC which is going to use and click ‘Save changes’ to use the USB DAC.</text:p>
            </text:list-item>
          </text:list>
        </text:list-item>
        <text:list-item>
          <text:p text:style-name="List_20_1_Content"> DSD mode: Choose one of DSD playback mode among NONE, NATIVE, DOP, DCS, NATIVE / DOP, NATIVE / DCS which USB DAC can support.</text:p>
        </text:list-item>
        <text:list-item>
          <text:p text:style-name="List_20_1_Content"> DSD rate: Choose one of DSD music file rate among x64, x128 or x256 which USB DAC can support.</text:p>
        </text:list-item>
        <text:list-item>
          <text:p text:style-name="List_20_1_Content"> Buffer duration: Set up the buffer duration value. If music playback has any issue, need to adjust this value.</text:p>
        </text:list-item>
        <text:list-item>
          <text:p text:style-name="List_20_1_Content"> Save changes : Save the information you entered or modified, and Roon Ready automatically will restart if Roon Ready is started and running.</text:p>
        </text:list-item>
        <text:list-item>
          <text:p text:style-name="List_20_1_Content_Last"> Cancel: Go back to the home screen.</text:p>
        </text:list-item>
      </text:list>
      <text:h text:style-name="Heading_20_2" text:outline-level="2"><text:bookmark-start text:name="__RefHeading___how_to_use_squeezelite_20"/><text:bookmark-start text:name="how_to_use_squeezelite"/>How to use Squeezelite<text:bookmark-end text:name="__RefHeading___how_to_use_squeezelite_20"/><text:bookmark-end text:name="how_to_use_squeezelite"/></text:h>
      <text:p text:style-name="Text_20_body">Mouse over the Squeezelite icon and the action buttons will appear. On the smart devices, touch over the Squeezelite icon and the action buttons will appear like when using a mouse. By using the action buttons, you can start, stop, Open LMS web interface, restart or configure Squeezelite.</text:p>
      <text:p text:style-name="Text_20_body"><draw:frame draw:style-name="mediacenter" draw:name=" Squeezelite  Legend" text:anchor-type="paragraph" draw:z-index="0" svg:width="15.875cm"><draw:text-box><text:p text:style-name="legendcenter"><draw:frame draw:style-name="mediacenter" draw:name=" Squeezelite " text:anchor-type="paragraph" draw:z-index="17" svg:width="15.875cm" svg:height="12.232855361596cm"><draw:image xlink:href="Pictures/af3dcf1b78682a643a32909c342034b4.png" xlink:type="simple" xlink:show="embed" xlink:actuate="onLoad"/></draw:frame> Squeezelite </text:p></draw:text-box></draw:frame></text:p>
      <text:h text:style-name="Heading_20_3" text:outline-level="3"><text:bookmark-start text:name="__RefHeading___start_squeezelite_21"/><text:bookmark-start text:name="start_squeezelite"/>Start Squeezelite<text:bookmark-end text:name="__RefHeading___start_squeezelite_21"/><text:bookmark-end text:name="start_squeezelite"/></text:h>
      <text:p text:style-name="Text_20_body"><draw:frame draw:style-name="medialeft" draw:name="start Legend" text:anchor-type="paragraph" draw:z-index="0" svg:width="0.42333333333333cm"><draw:text-box><text:p text:style-name="legendcenter"><draw:frame draw:style-name="medialeft" draw:name="start" text:anchor-type="paragraph" draw:z-index="18" svg:width="0.42333333333333cm" svg:height="0.42333333333333cm"><draw:image xlink:href="Pictures/b69b1141e005e2dbc1ab43d84c1b8c12.png" xlink:type="simple" xlink:show="embed" xlink:actuate="onLoad"/></draw:frame>start</text:p></draw:text-box></draw:frame> Click start button to start Squeezelite and Logitech Media Server. 'Active' sign will be displaying under the Squeezelite icon once Squeezelite is started and running. When starting Squeezelite, it will take around 30 seconds because Logitech Media Server is also starting together.</text:p>
      <text:h text:style-name="Heading_20_3" text:outline-level="3"><text:bookmark-start text:name="__RefHeading___stop_squeezelite_22"/><text:bookmark-start text:name="stop_squeezelite"/>Stop Squeezelite<text:bookmark-end text:name="__RefHeading___stop_squeezelite_22"/><text:bookmark-end text:name="stop_squeezelite"/></text:h>
      <text:p text:style-name="Text_20_body"><draw:frame draw:style-name="medialeft" draw:name="stop Legend" text:anchor-type="paragraph" draw:z-index="0" svg:width="0.42333333333333cm"><draw:text-box><text:p text:style-name="legendcenter"><draw:frame draw:style-name="medialeft" draw:name="stop" text:anchor-type="paragraph" draw:z-index="19" svg:width="0.42333333333333cm" svg:height="0.42333333333333cm"><draw:image xlink:href="Pictures/c90dfc5c5514fec497d93b4a4d3ecbf6.png" xlink:type="simple" xlink:show="embed" xlink:actuate="onLoad"/></draw:frame>stop</text:p></draw:text-box></draw:frame> Click stop button to stop Squeezelite and Logitech Media Server.</text:p>
      <text:h text:style-name="Heading_20_3" text:outline-level="3"><text:bookmark-start text:name="__RefHeading___restart_squeezelite_23"/><text:bookmark-start text:name="restart_squeezelite"/>Restart Squeezelite<text:bookmark-end text:name="__RefHeading___restart_squeezelite_23"/><text:bookmark-end text:name="restart_squeezelite"/></text:h>
      <text:p text:style-name="Text_20_body"><draw:frame draw:style-name="medialeft" draw:name="restart Legend" text:anchor-type="paragraph" draw:z-index="0" svg:width="0.42333333333333cm"><draw:text-box><text:p text:style-name="legendcenter"><draw:frame draw:style-name="medialeft" draw:name="restart" text:anchor-type="paragraph" draw:z-index="20" svg:width="0.42333333333333cm" svg:height="0.42333333333333cm"><draw:image xlink:href="Pictures/f93c827182879c8c9fe3aa119909368c.png" xlink:type="simple" xlink:show="embed" xlink:actuate="onLoad"/></draw:frame>restart</text:p></draw:text-box></draw:frame> Click restart button to stop Squeezelite and Logitech Media Server and then restart.</text:p>
      <text:h text:style-name="Heading_20_3" text:outline-level="3"><text:bookmark-start text:name="__RefHeading___open_lms_web_interface_24"/><text:bookmark-start text:name="open_lms_web_interface"/>Open LMS Web interface<text:bookmark-end text:name="__RefHeading___open_lms_web_interface_24"/><text:bookmark-end text:name="open_lms_web_interface"/></text:h>
      <text:p text:style-name="Text_20_body"><draw:frame draw:style-name="medialeft" draw:name="open Legend" text:anchor-type="paragraph" draw:z-index="0" svg:width="0.42333333333333cm"><draw:text-box><text:p text:style-name="legendcenter"><draw:frame draw:style-name="medialeft" draw:name="open" text:anchor-type="paragraph" draw:z-index="21" svg:width="0.42333333333333cm" svg:height="0.42333333333333cm"><draw:image xlink:href="Pictures/cb79ba5a081f6b49a5158f6360db0ef0.png" xlink:type="simple" xlink:show="embed" xlink:actuate="onLoad"/></draw:frame>open</text:p></draw:text-box></draw:frame> Click open LMS web interface button to open LMS web remote control running on sMS-200 in the new browser and then you will be able to browse and play music file.</text:p>
      <text:h text:style-name="Heading_20_3" text:outline-level="3"><text:bookmark-start text:name="__RefHeading___squeezelite_config_25"/><text:bookmark-start text:name="squeezelite_config"/>Squeezelite Config<text:bookmark-end text:name="__RefHeading___squeezelite_config_25"/><text:bookmark-end text:name="squeezelite_config"/></text:h>
      <text:p text:style-name="Text_20_body"><draw:frame draw:style-name="medialeft" draw:name="config Legend" text:anchor-type="paragraph" draw:z-index="0" svg:width="0.42333333333333cm"><draw:text-box><text:p text:style-name="legendcenter"><draw:frame draw:style-name="medialeft" draw:name="config" text:anchor-type="paragraph" draw:z-index="22" svg:width="0.42333333333333cm" svg:height="0.42333333333333cm"><draw:image xlink:href="Pictures/f87e6bf89df0eaa8ea42747da03c03f1.png" xlink:type="simple" xlink:show="embed" xlink:actuate="onLoad"/></draw:frame>config</text:p></draw:text-box></draw:frame> Click config button to move to Squeezelite config screen.</text:p>
      <text:p text:style-name="Text_20_body"><draw:frame draw:style-name="mediacenter" draw:name=" squeezelite config  Legend" text:anchor-type="paragraph" draw:z-index="0" svg:width="15.875cm"><draw:text-box><text:p text:style-name="legendcenter"><draw:frame draw:style-name="mediacenter" draw:name=" squeezelite config " text:anchor-type="paragraph" draw:z-index="23" svg:width="15.875cm" svg:height="12.232855361596cm"><draw:image xlink:href="Pictures/5c9c08152ca478b83f4ac9b09fea8a6a.png" xlink:type="simple" xlink:show="embed" xlink:actuate="onLoad"/></draw:frame> squeezelite config </text:p></draw:text-box></draw:frame></text:p>
      <text:list text:style-name="List_20_1" text:continue-numbering="false">
        <text:list-item>
          <text:p text:style-name="List_20_1_Content_First"> Name: A name of sMS-200’s Squeezelite appearing on Logitech Media Server.</text:p>
        </text:list-item>
        <text:list-item>
          <text:p text:style-name="List_20_1_Content"> Audio device config: The config information of all USB DACs connected to sMS-200 is displaying.</text:p>
          <text:list text:style-name="List_20_1">
            <text:list-item>
              <text:p text:style-name="List_20_1_Content"> The chosen USB DAC is displaying in the light green box with the selected radio button in front and other available USB DACs are displaying in the light blue box.</text:p>
            </text:list-item>
            <text:list-item>
              <text:p text:style-name="List_20_1_Content"> Select a radio button of USB DAC which is going to use and click ‘Save changes’ to use the USB DAC.</text:p>
            </text:list-item>
          </text:list>
        </text:list-item>
        <text:list-item>
          <text:p text:style-name="List_20_1_Content"> DOP or PCM convert: Check for using DOP function while playing DSD music file, uncheck for using DSD to PCM converting while playing DSD music file.</text:p>
        </text:list-item>
        <text:list-item>
          <text:p text:style-name="List_20_1_Content"> Save changes: Save the information you entered or modified, and Squeezelite and Logitech Media Server will automatically restart if Squeezelite is started and running.</text:p>
          <text:list text:style-name="List_20_1">
            <text:list-item>
              <text:p text:style-name="List_20_1_Content"> Restart will take around 30 seconds.</text:p>
            </text:list-item>
          </text:list>
        </text:list-item>
        <text:list-item>
          <text:p text:style-name="List_20_1_Content_Last"> Cancel: Go back to the home screen.</text:p>
        </text:list-item>
      </text:list>
      <text:h text:style-name="Heading_20_2" text:outline-level="2"><text:bookmark-start text:name="__RefHeading___how_to_use_mpd_dlna_26"/><text:bookmark-start text:name="how_to_use_mpd_dlna"/>How to use MPD &amp; DLNA<text:bookmark-end text:name="__RefHeading___how_to_use_mpd_dlna_26"/><text:bookmark-end text:name="how_to_use_mpd_dlna"/></text:h>
      <text:p text:style-name="Text_20_body">Mouse over the MPD &amp; DLNA icon and then the action buttons will appear. On the smart devices, touch over the MPD &amp; DLNA icon and then the action buttons will appear like when using a mouse. By using the action buttons, you can start, stop, restart or configure MPD &amp; DLNA.</text:p>
      <text:p text:style-name="Text_20_body"><draw:frame draw:style-name="mediacenter" draw:name=" mpd Legend" text:anchor-type="paragraph" draw:z-index="0" svg:width="15.875cm"><draw:text-box><text:p text:style-name="legendcenter"><draw:frame draw:style-name="mediacenter" draw:name=" mpd" text:anchor-type="paragraph" draw:z-index="24" svg:width="15.875cm" svg:height="12.232855361596cm"><draw:image xlink:href="Pictures/bde47e2fe4bc924b7f9eb38cd76fb07b.png" xlink:type="simple" xlink:show="embed" xlink:actuate="onLoad"/></draw:frame> mpd</text:p></draw:text-box></draw:frame></text:p>
      <text:h text:style-name="Heading_20_3" text:outline-level="3"><text:bookmark-start text:name="__RefHeading___start_mpd_dlna_27"/><text:bookmark-start text:name="start_mpd_dlna"/>Start MPD &amp; DLNA<text:bookmark-end text:name="__RefHeading___start_mpd_dlna_27"/><text:bookmark-end text:name="start_mpd_dlna"/></text:h>
      <text:p text:style-name="Text_20_body"><draw:frame draw:style-name="medialeft" draw:name="start Legend" text:anchor-type="paragraph" draw:z-index="0" svg:width="0.42333333333333cm"><draw:text-box><text:p text:style-name="legendcenter"><draw:frame draw:style-name="medialeft" draw:name="start" text:anchor-type="paragraph" draw:z-index="25" svg:width="0.42333333333333cm" svg:height="0.42333333333333cm"><draw:image xlink:href="Pictures/b69b1141e005e2dbc1ab43d84c1b8c12.png" xlink:type="simple" xlink:show="embed" xlink:actuate="onLoad"/></draw:frame>start</text:p></draw:text-box></draw:frame> Click start button to activate MPD &amp; DLNA. 'Active' sign will be displaying under the MPD &amp; DLNA icon once MPD &amp; DLNA is started and running. </text:p>
      <text:h text:style-name="Heading_20_3" text:outline-level="3"><text:bookmark-start text:name="__RefHeading___stop_mpd_dlna_28"/><text:bookmark-start text:name="stop_mpd_dlna"/>Stop MPD &amp; DLNA<text:bookmark-end text:name="__RefHeading___stop_mpd_dlna_28"/><text:bookmark-end text:name="stop_mpd_dlna"/></text:h>
      <text:p text:style-name="Text_20_body"><draw:frame draw:style-name="medialeft" draw:name="stop Legend" text:anchor-type="paragraph" draw:z-index="0" svg:width="0.42333333333333cm"><draw:text-box><text:p text:style-name="legendcenter"><draw:frame draw:style-name="medialeft" draw:name="stop" text:anchor-type="paragraph" draw:z-index="26" svg:width="0.42333333333333cm" svg:height="0.42333333333333cm"><draw:image xlink:href="Pictures/c90dfc5c5514fec497d93b4a4d3ecbf6.png" xlink:type="simple" xlink:show="embed" xlink:actuate="onLoad"/></draw:frame>stop</text:p></draw:text-box></draw:frame> Click stop button to halt MPD &amp; DLNA.</text:p>
      <text:h text:style-name="Heading_20_3" text:outline-level="3"><text:bookmark-start text:name="__RefHeading___restart_mpd_dlna_29"/><text:bookmark-start text:name="restart_mpd_dlna"/>Restart MPD &amp; DLNA<text:bookmark-end text:name="__RefHeading___restart_mpd_dlna_29"/><text:bookmark-end text:name="restart_mpd_dlna"/></text:h>
      <text:p text:style-name="Text_20_body"><draw:frame draw:style-name="medialeft" draw:name="restart Legend" text:anchor-type="paragraph" draw:z-index="0" svg:width="0.42333333333333cm"><draw:text-box><text:p text:style-name="legendcenter"><draw:frame draw:style-name="medialeft" draw:name="restart" text:anchor-type="paragraph" draw:z-index="27" svg:width="0.42333333333333cm" svg:height="0.42333333333333cm"><draw:image xlink:href="Pictures/f93c827182879c8c9fe3aa119909368c.png" xlink:type="simple" xlink:show="embed" xlink:actuate="onLoad"/></draw:frame>restart</text:p></draw:text-box></draw:frame> Click restart button to stop MPD &amp; DLNA and then restart.</text:p>
      <text:h text:style-name="Heading_20_3" text:outline-level="3"><text:bookmark-start text:name="__RefHeading___squeezelite_config_30"/><text:bookmark-start text:name="squeezelite_config1"/>Squeezelite Config<text:bookmark-end text:name="__RefHeading___squeezelite_config_30"/><text:bookmark-end text:name="squeezelite_config1"/></text:h>
      <text:p text:style-name="Text_20_body"><draw:frame draw:style-name="medialeft" draw:name="config Legend" text:anchor-type="paragraph" draw:z-index="0" svg:width="0.42333333333333cm"><draw:text-box><text:p text:style-name="legendcenter"><draw:frame draw:style-name="medialeft" draw:name="config" text:anchor-type="paragraph" draw:z-index="28" svg:width="0.42333333333333cm" svg:height="0.42333333333333cm"><draw:image xlink:href="Pictures/f87e6bf89df0eaa8ea42747da03c03f1.png" xlink:type="simple" xlink:show="embed" xlink:actuate="onLoad"/></draw:frame>config</text:p></draw:text-box></draw:frame> Click config button to move to MPD &amp; DLNA config screen.</text:p>
      <text:p text:style-name="Text_20_body"><draw:frame draw:style-name="mediacenter" draw:name=" mpd config Legend" text:anchor-type="paragraph" draw:z-index="0" svg:width="15.875cm"><draw:text-box><text:p text:style-name="legendcenter"><draw:frame draw:style-name="mediacenter" draw:name=" mpd config" text:anchor-type="paragraph" draw:z-index="29" svg:width="15.875cm" svg:height="12.232855361596cm"><draw:image xlink:href="Pictures/6f2741762bb4658028332436719a73fe.png" xlink:type="simple" xlink:show="embed" xlink:actuate="onLoad"/></draw:frame> mpd config</text:p></draw:text-box></draw:frame></text:p>
      <text:list text:style-name="List_20_1" text:continue-numbering="false">
        <text:list-item>
          <text:p text:style-name="List_20_1_Content_First"> Name: A name of sMS-200's MPD &amp; DLNA appearing on MPD controlling App and DLNA controlling App.</text:p>
        </text:list-item>
        <text:list-item>
          <text:p text:style-name="List_20_1_Content"> Audio device config: The config information of all USB DACs connected to sMS-200 is displaying.</text:p>
          <text:list text:style-name="List_20_1">
            <text:list-item>
              <text:p text:style-name="List_20_1_Content"> The chosen USB DAC is displaying in the light green box with the selected radio button in front and other available USB DACs are displaying in the light blue box.</text:p>
            </text:list-item>
            <text:list-item>
              <text:p text:style-name="List_20_1_Content"> Select a radio button of USB DAC which is going to use and click 'Save changes' to use the USB DAC.</text:p>
            </text:list-item>
          </text:list>
        </text:list-item>
        <text:list-item>
          <text:p text:style-name="List_20_1_Content"> DOP enable: Check for using DOP function while playing DSD music file.</text:p>
        </text:list-item>
        <text:list-item>
          <text:p text:style-name="List_20_1_Content"> Replay gain: Choose Replay gain among None, Album or Track.</text:p>
        </text:list-item>
        <text:list-item>
          <text:p text:style-name="List_20_1_Content"> OpenHome DLNA Renderer: Check for using OpenHome DLNA Renderer feature.</text:p>
        </text:list-item>
        <text:list-item>
          <text:p text:style-name="List_20_1_Content"> Library auto update: Check for auto-scanning and updating the library.</text:p>
        </text:list-item>
        <text:list-item>
          <text:p text:style-name="List_20_1_Content"> Save changes: Save the information you entered or modified, and MPD &amp; DLNA will automatically restart if MPD &amp; DLNA is started and running.</text:p>
        </text:list-item>
        <text:list-item>
          <text:p text:style-name="List_20_1_Content_Last"> Cancel: Go back to the home scre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en:sms-200_operation_instructions</dc:title>
  </office:meta>
</office:document-meta>
</file>