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93800166731bc1327ec613ea1d7593e0.jpg"/>
  <manifest:file-entry manifest:media-type="image/jpeg" manifest:full-path="Pictures/6465e83c381351bbdc41d672831aed27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sms-200"/><text:bookmark-start text:name="__RefHeading___sms-200_1"/><text:bookmark-start text:name="sms-200"/>sMS-200<text:bookmark-end text:name="__RefHeading___sms-200_1"/><text:bookmark-end text:name="sms-200"/></text:h>
      <text:p text:style-name="Text_20_body"><draw:frame draw:style-name="media" draw:name="0" text:anchor-type="as-char" draw:z-index="0" svg:width="7.9375cm" svg:height="4.7595391669257cm"><draw:image xlink:href="Pictures/93800166731bc1327ec613ea1d7593e0.jpg" xlink:type="simple" xlink:show="embed" xlink:actuate="onLoad"/></draw:frame><draw:frame draw:style-name="media" draw:name="1" text:anchor-type="as-char" draw:z-index="1" svg:width="7.9375cm" svg:height="4.7625cm"><draw:image xlink:href="Pictures/6465e83c381351bbdc41d672831aed27.jpg" xlink:type="simple" xlink:show="embed" xlink:actuate="onLoad"/></draw:frame></text:p>
      <text:h text:style-name="Heading_20_1" text:outline-level="1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<text:a xlink:type="simple" xlink:href="http://www.sotm-audio.com/sotmwp/english/portfolio-item/sms-200/" text:style-name="Internet_20_link" text:visited-style-name="Visited_20_Internet_20_Link">http://www.sotm-audio.com/sotmwp/english/portfolio-item/sms-200/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en:sms-200</dc:title>
  </office:meta>
</office:document-meta>
</file>