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c093ff2f2d5d9330436df8d5daab53e7.jpg"/>
  <manifest:file-entry manifest:media-type="image/png" manifest:full-path="Pictures/f046d74ec2abfb0cf918bda9a5945525.png"/>
  <manifest:file-entry manifest:media-type="image/png" manifest:full-path="Pictures/b965065ec8cf212c3b13298938f661c9.png"/>
  <manifest:file-entry manifest:media-type="image/png" manifest:full-path="Pictures/634b281c12726d3a19ea3de1a2c08439.png"/>
  <manifest:file-entry manifest:media-type="image/png" manifest:full-path="Pictures/874cb4abaa65afca79514c7b69c65820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sms-1000sq"/><text:bookmark-start text:name="__RefHeading___sms-1000sq_1"/><text:bookmark-start text:name="sms-1000sq"/>sMS-1000SQ<text:bookmark-end text:name="__RefHeading___sms-1000sq_1"/><text:bookmark-end text:name="sms-1000sq"/></text:h>
      <text:p text:style-name="Text_20_body"><draw:frame draw:style-name="media" draw:name="0" text:anchor-type="as-char" draw:z-index="0" svg:width="7.9375cm" svg:height="4.097734375cm"><draw:image xlink:href="Pictures/c093ff2f2d5d9330436df8d5daab53e7.jpg" xlink:type="simple" xlink:show="embed" xlink:actuate="onLoad"/></draw:frame></text:p>
      <text:p text:style-name="Text_20_body">sMS-1000SQ is a music file player and server, it browses, shares and plays music files in the network or stored in the product.</text:p>
      <text:list text:style-name="List_20_1" text:continue-numbering="false">
        <text:list-item>
          <text:p text:style-name="List_20_1_Content_First"> <text:a xlink:type="simple" xlink:href="http://www.sotm-audio.com/sotmwp/portfolio-item/sms-1000sq-windows-edition/" text:style-name="Internet_20_link" text:visited-style-name="Visited_20_Internet_20_Link">Windows Edition description</text:a></text:p>
        </text:list-item>
        <text:list-item>
          <text:p text:style-name="List_20_1_Content"> <text:a xlink:type="simple" xlink:href="http://www.sotm-audio.com/sotmwp/portfolio-item/sms-1000sq/" text:style-name="Internet_20_link" text:visited-style-name="Visited_20_Internet_20_Link">Eunhasu Edition description</text:a></text:p>
        </text:list-item>
        <text:list-item>
          <text:p text:style-name="List_20_1_Content_Last"> <text:a xlink:type="simple" xlink:href="https://www.wiki.sotm-audio.com/doku.php?id=ko:eunhasu:start" text:style-name="Internet_20_link" text:visited-style-name="Visited_20_Internet_20_Link">Eunhasu usage</text:a></text:p>
        </text:list-item>
      </text:list>
      <text:h text:style-name="Heading_20_2" text:outline-level="2"><text:bookmark-start text:name="__RefHeading___exterior_2"/><text:bookmark-start text:name="exterior"/>Exterior<text:bookmark-end text:name="__RefHeading___exterior_2"/><text:bookmark-end text:name="exterior"/></text:h>
      <text:h text:style-name="Heading_20_3" text:outline-level="3"><text:bookmark-start text:name="__RefHeading___front_panel_3"/><text:bookmark-start text:name="front_panel"/>Front Panel<text:bookmark-end text:name="__RefHeading___front_panel_3"/><text:bookmark-end text:name="front_panel"/></text:h>
      <text:p text:style-name="Text_20_body"><draw:frame draw:style-name="mediacenter" draw:name="1" text:anchor-type="paragraph" draw:z-index="1" svg:width="36.5125cm" style:rel-width="100%" svg:height="10.239375cm" style:rel-height="scale"><draw:image xlink:href="Pictures/f046d74ec2abfb0cf918bda9a5945525.png" xlink:type="simple" xlink:show="embed" xlink:actuate="onLoad"/></draw:frame></text:p>
      <text:list text:style-name="Numbering_20_1" text:continue-numbering="false">
        <text:list-item>
          <text:p text:style-name="Numbering_20_1_Content_First"> Standby button: Power ON/OFF the unit.</text:p>
        </text:list-item>
        <text:list-item>
          <text:p text:style-name="Numbering_20_1_Content"> Eject button: Eject an optical disk. (Use when an optional optical drive installed)</text:p>
        </text:list-item>
        <text:list-item>
          <text:p text:style-name="Numbering_20_1_Content_Last"> Indicator lamp: Indicate the power status. If the storage devices is operating, the lamp is blinking.</text:p>
        </text:list-item>
      </text:list>
      <text:h text:style-name="Heading_20_3" text:outline-level="3"><text:bookmark-start text:name="__RefHeading___rear_panel_-_sms-1000squ_4"/><text:bookmark-start text:name="rear_panel_-_sms-1000squ"/>Rear Panel - sMS-1000SQu<text:bookmark-end text:name="__RefHeading___rear_panel_-_sms-1000squ_4"/><text:bookmark-end text:name="rear_panel_-_sms-1000squ"/></text:h>
      <text:p text:style-name="Text_20_body"><draw:frame draw:style-name="mediacenter" draw:name="2" text:anchor-type="paragraph" draw:z-index="2" svg:width="56.329791666667cm" style:rel-width="100%" svg:height="14.393333333333cm" style:rel-height="scale"><draw:image xlink:href="Pictures/b965065ec8cf212c3b13298938f661c9.png" xlink:type="simple" xlink:show="embed" xlink:actuate="onLoad"/></draw:frame></text:p>
      <text:list text:style-name="Numbering_20_1" text:continue-numbering="false">
        <text:list-item>
          <text:p text:style-name="Numbering_20_1_Content_First"> Power input jack: Connect to a power supply.</text:p>
        </text:list-item>
        <text:list-item>
          <text:p text:style-name="Numbering_20_1_Content"> Power input switch: Turn ON/OFF power of the unit.</text:p>
        </text:list-item>
        <text:list-item>
          <text:p text:style-name="Numbering_20_1_Content"> Earth terminal: Connect to earth(ground).</text:p>
        </text:list-item>
        <text:list-item>
          <text:p text:style-name="Numbering_20_1_Content"> External power input jack for AUDIO USB PORT: If you want to use external power to AUDIO USB PORT, you can use 6.5Vdc ~ 9Vdc, 2A power.</text:p>
        </text:list-item>
        <text:list-item>
          <text:p text:style-name="Numbering_20_1_Content"> Power switch for AUDIO USB PORT: Turn ON/OFF +5.0v power of AUDIO USB PORT. If the connected USB audio device use USB port power, switch to ON.</text:p>
        </text:list-item>
        <text:list-item>
          <text:p text:style-name="Numbering_20_1_Content"> AUDIO USB PORT: Connect to USB audio device.</text:p>
        </text:list-item>
        <text:list-item>
          <text:p text:style-name="Numbering_20_1_Content"> USB port: Connect to non-USB audio device if needed.</text:p>
        </text:list-item>
        <text:list-item>
          <text:p text:style-name="Numbering_20_1_Content"> LAN port: Connect to a router by network cable.</text:p>
        </text:list-item>
        <text:list-item>
          <text:p text:style-name="Numbering_20_1_Content"> VGA port: Connect to a monitor by VGA cable if VGA display is needed.</text:p>
        </text:list-item>
        <text:list-item>
          <text:p text:style-name="Numbering_20_1_Content"> HDMI port: Connect to a monitor by HDMI cable if HDMI display is needed.</text:p>
        </text:list-item>
        <text:list-item>
          <text:p text:style-name="Numbering_20_1_Content"> Line-out jack: Main board analog audio output jack.</text:p>
        </text:list-item>
        <text:list-item>
          <text:p text:style-name="Numbering_20_1_Content_Last"> Mic-in jack: Main board microphone input jack.</text:p>
        </text:list-item>
      </text:list>
      <text:h text:style-name="Heading_20_3" text:outline-level="3"><text:bookmark-start text:name="__RefHeading___rear_panel_-_sms-1000sqd_5"/><text:bookmark-start text:name="rear_panel_-_sms-1000sqd"/>Rear Panel - sMS-1000SQd<text:bookmark-end text:name="__RefHeading___rear_panel_-_sms-1000sqd_5"/><text:bookmark-end text:name="rear_panel_-_sms-1000sqd"/></text:h>
      <text:p text:style-name="Text_20_body"><draw:frame draw:style-name="mediacenter" draw:name="3" text:anchor-type="paragraph" draw:z-index="3" svg:width="56.303333333333cm" style:rel-width="100%" svg:height="12.991041666667cm" style:rel-height="scale"><draw:image xlink:href="Pictures/634b281c12726d3a19ea3de1a2c08439.png" xlink:type="simple" xlink:show="embed" xlink:actuate="onLoad"/></draw:frame></text:p>
      <text:list text:style-name="Numbering_20_1" text:continue-numbering="false">
        <text:list-item>
          <text:p text:style-name="Numbering_20_1_Content_First"> AES/EBU digital output: Connect to AES/EBU input of DAC.</text:p>
        </text:list-item>
        <text:list-item>
          <text:p text:style-name="Numbering_20_1_Content"> Optical digital output: Connect to optical input of DAC.</text:p>
        </text:list-item>
        <text:list-item>
          <text:p text:style-name="Numbering_20_1_Content_Last"> Coaxial digital output: Connect to coaxial input of DAC.</text:p>
        </text:list-item>
      </text:list>
      <text:h text:style-name="Heading_20_3" text:outline-level="3"><text:bookmark-start text:name="__RefHeading___rear_panel_-_sms-1000sqa_6"/><text:bookmark-start text:name="rear_panel_-_sms-1000sqa"/>Rear Panel - sMS-1000SQa<text:bookmark-end text:name="__RefHeading___rear_panel_-_sms-1000sqa_6"/><text:bookmark-end text:name="rear_panel_-_sms-1000sqa"/></text:h>
      <text:p text:style-name="Text_20_body"><draw:frame draw:style-name="mediacenter" draw:name="4" text:anchor-type="paragraph" draw:z-index="4" svg:width="56.303333333333cm" style:rel-width="100%" svg:height="12.938125cm" style:rel-height="scale"><draw:image xlink:href="Pictures/874cb4abaa65afca79514c7b69c65820.png" xlink:type="simple" xlink:show="embed" xlink:actuate="onLoad"/></draw:frame></text:p>
      <text:list text:style-name="Numbering_20_1" text:continue-numbering="false">
        <text:list-item>
          <text:p text:style-name="Numbering_20_1_Content_First"> Right balanced analog audio output: Connect to right balanced analog audio input of amplifier.</text:p>
        </text:list-item>
        <text:list-item>
          <text:p text:style-name="Numbering_20_1_Content"> Left balanced analog audio output: Connect to left balanced analog audio input of amplifier.</text:p>
        </text:list-item>
        <text:list-item>
          <text:p text:style-name="Numbering_20_1_Content"> Right unbalanced analog audio output: Connect to right unbalanced analog audio input of amplifier.</text:p>
        </text:list-item>
        <text:list-item>
          <text:p text:style-name="Numbering_20_1_Content_Last"> Left unbalanced analog audio output: Connect to left balanced analog audio input of amplifier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en:sms-1000sq</dc:title>
  </office:meta>
</office:document-meta>
</file>