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a455dfe0b0708fc5e9ece675171722a.png"/>
  <manifest:file-entry manifest:media-type="image/png" manifest:full-path="Pictures/753f0e1abb1bfcb70f3b4a54959aa5bf.png"/>
  <manifest:file-entry manifest:media-type="image/png" manifest:full-path="Pictures/b69981df2d4a3bfe88c774dd6e028340.png"/>
  <manifest:file-entry manifest:media-type="image/png" manifest:full-path="Pictures/247f16313e258e390f2735b378c44d97.png"/>
  <manifest:file-entry manifest:media-type="image/png" manifest:full-path="Pictures/d359bdf9f5983a2ed6d39c1910b3fe78.png"/>
  <manifest:file-entry manifest:media-type="image/png" manifest:full-path="Pictures/e79ce8a3bdf7c27a9b8ab7d673cb238f.png"/>
  <manifest:file-entry manifest:media-type="image/png" manifest:full-path="Pictures/2712ec67edb85f16d9aaf2c1ffaeca97.png"/>
  <manifest:file-entry manifest:media-type="image/png" manifest:full-path="Pictures/1456e589237e36704857ce3d0aebe7fb.png"/>
  <manifest:file-entry manifest:media-type="image/png" manifest:full-path="Pictures/511d7738241d69ee96f7135c8660eec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roon"/><text:bookmark-start text:name="__RefHeading___roon_1"/><text:bookmark-start text:name="roon"/>Roon<text:bookmark-end text:name="__RefHeading___roon_1"/><text:bookmark-end text:name="roon"/></text:h>
      <text:p text:style-name="Text_20_body"><text:a xlink:type="simple" xlink:href="https://roonlabs.com/" text:style-name="Internet_20_link" text:visited-style-name="Visited_20_Internet_20_Link">Roon</text:a> is a high quality service to playback and manage your music files. Roon consists of a single <text:a xlink:type="simple" xlink:href="https://kb.roonlabs.com/Software_packages" text:style-name="Internet_20_link" text:visited-style-name="Visited_20_Internet_20_Link">Core and as many Controls and Outputs</text:a>. Detail usage is available in <text:a xlink:type="simple" xlink:href="https://community.roonlabs.com/users/roonfaq/activity" text:style-name="Internet_20_link" text:visited-style-name="Visited_20_Internet_20_Link">Roon site</text:a>.</text:p>
      <text:h text:style-name="Heading_20_1" text:outline-level="1"><text:bookmark-start text:name="__RefHeading___roon_ready_2"/><text:bookmark-start text:name="roon_ready"/>Roon Ready<text:bookmark-end text:name="__RefHeading___roon_ready_2"/><text:bookmark-end text:name="roon_ready"/></text:h>
      <text:p text:style-name="Text_20_body">Roon Ready is a network music playback service which should be used with Roon Server and Roon Remote. Easy and simple user experience are supported. Roon Ready is an optimized version of <text:a xlink:type="simple" xlink:href="https://kb.roonlabs.com/RoonBridge" text:style-name="Internet_20_link" text:visited-style-name="Visited_20_Internet_20_Link">RoonBridge</text:a>.</text:p>
      <text:h text:style-name="Heading_20_2" text:outline-level="2"><text:bookmark-start text:name="__RefHeading___roon_ready_config_3"/><text:bookmark-start text:name="roon_ready_config"/>Roon Ready config<text:bookmark-end text:name="__RefHeading___roon_ready_config_3"/><text:bookmark-end text:name="roon_ready_config"/></text:h>
      <text:p text:style-name="Text_20_body"><draw:frame draw:style-name="mediacenter" draw:name="0" text:anchor-type="paragraph" draw:z-index="0" svg:width="15.875cm" svg:height="12.232855361596cm"><draw:image xlink:href="Pictures/ba455dfe0b0708fc5e9ece675171722a.png" xlink:type="simple" xlink:show="embed" xlink:actuate="onLoad"/></draw:frame></text:p>
      <text:list text:style-name="List_20_1" text:continue-numbering="false">
        <text:list-item>
          <text:p text:style-name="List_20_1_Content_First"> <text:span text:style-name="Strong_20_Emphasis">Audio device config</text:span>: Select a radio button of USB DAC which is going to use and click ‘Save changes’ to use the USB DAC.</text:p>
        </text:list-item>
        <text:list-item>
          <text:p text:style-name="List_20_1_Content"> <text:span text:style-name="Strong_20_Emphasis">Volume mode</text:span>: Choose volume mode among Fixed, Software and Device Controls.</text:p>
        </text:list-item>
        <text:list-item>
          <text:p text:style-name="List_20_1_Content"> <text:span text:style-name="Strong_20_Emphasis">DSD mode</text:span>: Choose one of DSD playback mode among NONE, NATIVE, DOP, DCS, NATIVE / DOP, NATIVE / DCS which USB DAC can support.</text:p>
        </text:list-item>
        <text:list-item>
          <text:p text:style-name="List_20_1_Content"> <text:span text:style-name="Strong_20_Emphasis">DSD rate</text:span>: Choose one of DSD music file rate among x64, x128 or x256 which USB DAC can support.</text:p>
        </text:list-item>
        <text:list-item>
          <text:p text:style-name="List_20_1_Content"> <text:span text:style-name="Strong_20_Emphasis">Buffer duration</text:span>: Set from 0.01 to 0.1 with step 0.01. Set up the buffer duration value. If music playback has any issue, need to adjust this value.</text:p>
        </text:list-item>
        <text:list-item>
          <text:p text:style-name="List_20_1_Content_Last"> <text:span text:style-name="Strong_20_Emphasis">Resync delay</text:span>: Set from 0.1 to 0.5 with step 0.01.</text:p>
        </text:list-item>
      </text:list>
      <text:h text:style-name="Heading_20_2" text:outline-level="2"><text:bookmark-start text:name="__RefHeading___roon_ready_usage_4"/><text:bookmark-start text:name="roon_ready_usage"/>Roon Ready usage<text:bookmark-end text:name="__RefHeading___roon_ready_usage_4"/><text:bookmark-end text:name="roon_ready_usage"/></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You have to check USB DAC connection before starting Roon Ready</text:p>
          </table:table-cell>
        </table:table-row>
      </table:table>
      <text:p text:style-name="Text_20_body">First, Roon Server should be operated normally in the same local network.</text:p>
      <text:p text:style-name="Text_20_body">Change Roon Ready state to be 'Active'.</text:p>
      <text:p text:style-name="Text_20_body">Enable SOtM sMS-200 in Settings &gt; Audio configuration of Roon Remote. <draw:frame draw:style-name="mediacenter" draw:name="1" text:anchor-type="paragraph" draw:z-index="1" svg:width="15.875cm" svg:height="12.378167641326cm"><draw:image xlink:href="Pictures/753f0e1abb1bfcb70f3b4a54959aa5bf.png" xlink:type="simple" xlink:show="embed" xlink:actuate="onLoad"/></draw:frame></text:p>
      <text:p text:style-name="Text_20_body">Change a device name if you need. <draw:frame draw:style-name="mediacenter" draw:name="2" text:anchor-type="paragraph" draw:z-index="2" svg:width="15.875cm" svg:height="12.378167641326cm"><draw:image xlink:href="Pictures/b69981df2d4a3bfe88c774dd6e028340.png" xlink:type="simple" xlink:show="embed" xlink:actuate="onLoad"/></draw:frame></text:p>
      <text:p text:style-name="Text_20_body">Select a Audio Zone what you want to use. <draw:frame draw:style-name="mediacenter" draw:name="3" text:anchor-type="paragraph" draw:z-index="3" svg:width="15.875cm" svg:height="12.378167641326cm"><draw:image xlink:href="Pictures/247f16313e258e390f2735b378c44d97.png" xlink:type="simple" xlink:show="embed" xlink:actuate="onLoad"/></draw:frame></text:p>
      <text:p text:style-name="Text_20_body">demo video:</text:p>
      <text:h text:style-name="Heading_20_1" text:outline-level="1"><text:bookmark-start text:name="__RefHeading___roon_server_5"/><text:bookmark-start text:name="roon_server"/>Roon Server<text:bookmark-end text:name="__RefHeading___roon_server_5"/><text:bookmark-end text:name="roon_server"/></text:h>
      <text:p text:style-name="Text_20_body">Roon Server has Roon Core and Roon Output. The server is able to manage audio outputs, it also can search and playback music via Roon Remote. You can get more information about Roon Server in <text:a xlink:type="simple" xlink:href="https://roonlabs.com/howroonworks.html" text:style-name="Internet_20_link" text:visited-style-name="Visited_20_Internet_20_Link">Roonlabs</text:a> web site.</text:p>
      <text:p text:style-name="Text_20_body">From Roon version 1.3, it supports sample rate conversion, however sMS-1000SQ does not convert to DSD by our internal test. Max PCM rate is supported to 384 khz.</text:p>
      <text:h text:style-name="Heading_20_2" text:outline-level="2"><text:bookmark-start text:name="__RefHeading___roon_server_usage_6"/><text:bookmark-start text:name="roon_server_usage"/>Roon Server usage<text:bookmark-end text:name="__RefHeading___roon_server_usage_6"/><text:bookmark-end text:name="roon_server_usage"/></text:h>
      <text:p text:style-name="Text_20_body">Change Roon Server state to be 'Active' by starting Roon Server on Eunhasu. <draw:frame draw:style-name="mediacenter" draw:name="4" text:anchor-type="paragraph" draw:z-index="4" svg:width="6.8791666666667cm" svg:height="6.6145833333333cm"><draw:image xlink:href="Pictures/d359bdf9f5983a2ed6d39c1910b3fe78.png" xlink:type="simple" xlink:show="embed" xlink:actuate="onLoad"/></draw:frame></text:p>
      <text:p text:style-name="Text_20_body">Change Roon core to sMS-1000SQ in Roon controller(apps) after Roon Server is in 'Active' state. <draw:frame draw:style-name="mediacenter" draw:name="5" text:anchor-type="paragraph" draw:z-index="5" svg:width="15.875cm" svg:height="12.378167641326cm"><draw:image xlink:href="Pictures/e79ce8a3bdf7c27a9b8ab7d673cb238f.png" xlink:type="simple" xlink:show="embed" xlink:actuate="onLoad"/></draw:frame></text:p>
      <text:p text:style-name="Text_20_body">Select an audio output device connecting to Roon core. <draw:frame draw:style-name="mediacenter" draw:name="6" text:anchor-type="paragraph" draw:z-index="6" svg:width="15.875cm" svg:height="12.378167641326cm"><draw:image xlink:href="Pictures/2712ec67edb85f16d9aaf2c1ffaeca97.png" xlink:type="simple" xlink:show="embed" xlink:actuate="onLoad"/></draw:frame></text:p>
      <text:p text:style-name="Text_20_body">Change an audio device name if you need. <draw:frame draw:style-name="mediacenter" draw:name="7" text:anchor-type="paragraph" draw:z-index="7" svg:width="15.875cm" svg:height="12.378167641326cm"><draw:image xlink:href="Pictures/1456e589237e36704857ce3d0aebe7fb.png" xlink:type="simple" xlink:show="embed" xlink:actuate="onLoad"/></draw:frame></text:p>
      <text:p text:style-name="Text_20_body">Select a Audio Zone to use. <draw:frame draw:style-name="mediacenter" draw:name="8" text:anchor-type="paragraph" draw:z-index="8" svg:width="15.875cm" svg:height="12.378167641326cm"><draw:image xlink:href="Pictures/511d7738241d69ee96f7135c8660eeca.png" xlink:type="simple" xlink:show="embed" xlink:actuate="onLoad"/></draw:frame></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NOTE: PLEASE DO NOT  MOUNT THE LIBRARY TO THE SAME POINT WITH ROON CORE OF EUNHASU DEVICE. If you mount the same point, Eunhasu system and Roon Core would be conflicted.</text:p>
          </table:table-cell>
        </table:table-row>
      </table:table>
      <text:p text:style-name="Horizontal_20_Line"/>
      <text:p text:style-name="Text_20_body">Last Updat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69-12-31T19::00:00</meta:creation-date>
    <dc:creator>Generated</dc:creator>
    <dc:date>1969-12-31T19::00:00</dc:date>
    <dc:language>en-US</dc:language>
    <meta:editing-cycles>1</meta:editing-cycles>
    <meta:editing-duration>PT0S</meta:editing-duration>
    <dc:title>en:roon</dc:title>
  </office:meta>
</office:document-meta>
</file>