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4efb515bff6f5505c500784de5e23.png"/>
  <manifest:file-entry manifest:media-type="image/png" manifest:full-path="Pictures/7eac5bccc020e925b144ec9808dc32f0.png"/>
  <manifest:file-entry manifest:media-type="image/png" manifest:full-path="Pictures/4ba44d69917b024345d334a29d7be34a.png"/>
  <manifest:file-entry manifest:media-type="image/png" manifest:full-path="Pictures/1355cc83c260fe8f5184222c52d1d252.png"/>
  <manifest:file-entry manifest:media-type="image/png" manifest:full-path="Pictures/09ced04c66f971b1ddf199a662447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inimserver"/><text:bookmark-start text:name="__RefHeading___minimserver_1"/><text:bookmark-start text:name="minimserver"/>MinimServer<text:bookmark-end text:name="__RefHeading___minimserver_1"/><text:bookmark-end text:name="minimserver"/></text:h>
      <text:p text:style-name="Text_20_body"><text:a xlink:type="simple" xlink:href="http://minimserver.com/features.html" text:style-name="Internet_20_link" text:visited-style-name="Visited_20_Internet_20_Link">MinimServer</text:a> is one of the best UPnP Audio Server. MinimServer collects user's music and operated by a DLNA control point such as Bubble UPNP app. You can search and playback your music file in more convenient ways.</text:p>
      <text:p text:style-name="Text_20_body">MinimServer should be installed by an user. Installation is available in MinimServer config page.
<draw:frame draw:style-name="mediacenter" draw:name="0" text:anchor-type="paragraph" draw:z-index="0" svg:width="15.875cm" svg:height="11.850352112676cm"><draw:image xlink:href="Pictures/c694efb515bff6f5505c500784de5e23.png" xlink:type="simple" xlink:show="embed" xlink:actuate="onLoad"/></draw:frame></text:p>
      <text:p text:style-name="Text_20_body">MinimServer can be controlled in MinimServer config page, start, open, stop or restart after done the installation.
<draw:frame draw:style-name="mediacenter" draw:name="1" text:anchor-type="paragraph" draw:z-index="1" svg:width="15.875cm" svg:height="11.850352112676cm"><draw:image xlink:href="Pictures/7eac5bccc020e925b144ec9808dc32f0.png" xlink:type="simple" xlink:show="embed" xlink:actuate="onLoad"/></draw:frame></text:p>
      <text:p text:style-name="Text_20_body">Content directory of MinimServer setting has to be set in MinimServer config page which could be open after starting MinimServer.
<draw:frame draw:style-name="mediacenter" draw:name="2" text:anchor-type="paragraph" draw:z-index="2" svg:width="15.875cm" svg:height="6.4777298850575cm"><draw:image xlink:href="Pictures/4ba44d69917b024345d334a29d7be34a.png" xlink:type="simple" xlink:show="embed" xlink:actuate="onLoad"/></draw:frame></text:p>
      <text:p text:style-name="Text_20_body">First, you have to accept MinimServer license terms to use.
<draw:frame draw:style-name="mediacenter" draw:name="3" text:anchor-type="paragraph" draw:z-index="3" svg:width="15.875cm" svg:height="10.583333333333cm"><draw:image xlink:href="Pictures/1355cc83c260fe8f5184222c52d1d252.png" xlink:type="simple" xlink:show="embed" xlink:actuate="onLoad"/></draw:frame></text:p>
      <text:p text:style-name="Text_20_body">Set Content directory and press 'Update' button and press 'Rescan' button.
<draw:frame draw:style-name="mediacenter" draw:name="4" text:anchor-type="paragraph" draw:z-index="4" svg:width="15.875cm" svg:height="10.583333333333cm"><draw:image xlink:href="Pictures/09ced04c66f971b1ddf199a66244774c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Content directory shoule be /mw/data/music to collect music in Eunhasu system.</text:p>
              </text:list-item>
              <text:list-item>
                <text:p text:style-name="List_20_1_Content_Last"> If /mw/data/music space are 100% full, the main system would be in abnormal status and not be operating normally.</text:p>
              </text:list-item>
            </text:list>
          </table:table-cell>
        </table:table-row>
      </table:table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minimserver</dc:title>
  </office:meta>
</office:document-meta>
</file>