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0350c5679815d698de6dc590b86e65.jpg"/>
  <manifest:file-entry manifest:media-type="image/png" manifest:full-path="Pictures/b2e55864393f8fa2a93e493749394e42.png"/>
  <manifest:file-entry manifest:media-type="image/png" manifest:full-path="Pictures/c1ee4d70cf115c06c88c5e2a58cc8e4c.png"/>
  <manifest:file-entry manifest:media-type="image/png" manifest:full-path="Pictures/819ebf5507611c04f050c2570e0928f5.png"/>
  <manifest:file-entry manifest:media-type="image/png" manifest:full-path="Pictures/4ca83c7ac75d3fb0d6df01d92158f944.png"/>
  <manifest:file-entry manifest:media-type="image/png" manifest:full-path="Pictures/101eb24e6477487ba6641452a3fa5503.png"/>
  <manifest:file-entry manifest:media-type="image/png" manifest:full-path="Pictures/a31fb0225e1fab0c2508369103b7181f.png"/>
  <manifest:file-entry manifest:media-type="image/png" manifest:full-path="Pictures/12cb3863e5efd629e69fce6bf57f03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how_to_use_wifi_in_eunhasu"/><text:bookmark-start text:name="__RefHeading___requirement_1"/><text:bookmark-start text:name="requirement"/>Requirement<text:bookmark-end text:name="__RefHeading___requirement_1"/><text:bookmark-end text:name="requirement"/></text:h>
      <text:list text:style-name="List_20_1" text:continue-numbering="false">
        <text:list-item>
          <text:p text:style-name="List_20_1_Content_First"> sMS-200 V0.3.0 above or sMS-1000SQ Eunhasu V0.3.0 above</text:p>
        </text:list-item>
        <text:list-item>
          <text:p text:style-name="List_20_1_Content"> Wifi dongle</text:p>
          <text:list text:style-name="List_20_1">
            <text:list-item>
              <text:p text:style-name="List_20_1_Content_Last"> RTL8812AU chipset</text:p>
            </text:list-item>
          </text:list>
        </text:list-item>
      </text:list>
      <text:h text:style-name="Heading_20_1" text:outline-level="1"><text:bookmark-start text:name="__RefHeading___simple_instruction_2"/><text:bookmark-start text:name="simple_instruction"/>Simple Instruction<text:bookmark-end text:name="__RefHeading___simple_instruction_2"/><text:bookmark-end text:name="simple_instruction"/></text:h>
      <text:p text:style-name="Text_20_body">Connect Wifi USB dongle into USB port. To setup Wifi feature on Eunhasu, the wired LAN should be connected.<draw:frame draw:style-name="mediacenter" draw:name="0" text:anchor-type="paragraph" draw:z-index="0" svg:width="15.875cm" svg:height="11.90625cm"><draw:image xlink:href="Pictures/550350c5679815d698de6dc590b86e65.jpg" xlink:type="simple" xlink:show="embed" xlink:actuate="onLoad"/></draw:frame></text:p>
      <text:p text:style-name="Text_20_body">Click 'Wifi' tab in System config page. <draw:frame draw:style-name="mediacenter" draw:name="1" text:anchor-type="paragraph" draw:z-index="1" svg:width="33.655cm" style:rel-width="100%" svg:height="18.362083333333cm" style:rel-height="scale"><draw:image xlink:href="Pictures/b2e55864393f8fa2a93e493749394e42.png" xlink:type="simple" xlink:show="embed" xlink:actuate="onLoad"/></draw:frame></text:p>
      <text:p text:style-name="Text_20_body">Click 'Wifi Router' button to show Wireless Access Point and it will take a few minutes to be detected the AP.<draw:frame draw:style-name="mediacenter" draw:name="2" text:anchor-type="paragraph" draw:z-index="2" svg:width="33.655cm" style:rel-width="100%" svg:height="18.362083333333cm" style:rel-height="scale"><draw:image xlink:href="Pictures/c1ee4d70cf115c06c88c5e2a58cc8e4c.png" xlink:type="simple" xlink:show="embed" xlink:actuate="onLoad"/></draw:frame></text:p>
      <text:p text:style-name="Text_20_body">Select AP what you want. <draw:frame draw:style-name="mediacenter" draw:name="3" text:anchor-type="paragraph" draw:z-index="3" svg:width="33.655cm" style:rel-width="100%" svg:height="18.362083333333cm" style:rel-height="scale"><draw:image xlink:href="Pictures/819ebf5507611c04f050c2570e0928f5.png" xlink:type="simple" xlink:show="embed" xlink:actuate="onLoad"/></draw:frame></text:p>
      <text:p text:style-name="Text_20_body">Enter a password or secret if required. <draw:frame draw:style-name="mediacenter" draw:name="4" text:anchor-type="paragraph" draw:z-index="4" svg:width="33.655cm" style:rel-width="100%" svg:height="18.362083333333cm" style:rel-height="scale"><draw:image xlink:href="Pictures/4ca83c7ac75d3fb0d6df01d92158f944.png" xlink:type="simple" xlink:show="embed" xlink:actuate="onLoad"/></draw:frame></text:p>
      <text:p text:style-name="Text_20_body">Wait till the progress will be done.<draw:frame draw:style-name="mediacenter" draw:name="5" text:anchor-type="paragraph" draw:z-index="5" svg:width="33.655cm" style:rel-width="100%" svg:height="18.362083333333cm" style:rel-height="scale"><draw:image xlink:href="Pictures/101eb24e6477487ba6641452a3fa5503.png" xlink:type="simple" xlink:show="embed" xlink:actuate="onLoad"/></draw:frame></text:p>
      <text:p text:style-name="Text_20_body">After connecting successfully, you can see IP address like the screen shot below. <draw:frame draw:style-name="mediacenter" draw:name="6" text:anchor-type="paragraph" draw:z-index="6" svg:width="33.655cm" style:rel-width="100%" svg:height="18.362083333333cm" style:rel-height="scale"><draw:image xlink:href="Pictures/a31fb0225e1fab0c2508369103b7181f.png" xlink:type="simple" xlink:show="embed" xlink:actuate="onLoad"/></draw:frame></text:p>
      <text:p text:style-name="Text_20_body">If you need remove Wifi connection information, Click 'Remove Wifi Information' button will remove all stored information include the name and password. <draw:frame draw:style-name="mediacenter" draw:name="7" text:anchor-type="paragraph" draw:z-index="7" svg:width="33.655cm" style:rel-width="100%" svg:height="18.362083333333cm" style:rel-height="scale"><draw:image xlink:href="Pictures/12cb3863e5efd629e69fce6bf57f031e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Eunhasu version &gt;= V0.3.0 required.</text:p>
              </text:list-item>
              <text:list-item>
                <text:p text:style-name="List_20_1_Content"> There might be connection error if you use wired and wireless network at the same time.</text:p>
              </text:list-item>
              <text:list-item>
                <text:p text:style-name="List_20_1_Content"> Network speed could be degraded depends on wireless network status.</text:p>
              </text:list-item>
              <text:list-item>
                <text:p text:style-name="List_20_1_Content_Last"> After wireless connected, use IP address to connect</text:p>
              </text:list-item>
            </text:list>
          </table:table-cell>
        </table:table-row>
      </table:table>
      <text:h text:style-name="Heading_20_1" text:outline-level="1"><text:bookmark-start text:name="__RefHeading___reference_3"/><text:bookmark-start text:name="reference"/>Reference<text:bookmark-end text:name="__RefHeading___reference_3"/><text:bookmark-end text:name="reference"/></text:h>
      <text:h text:style-name="Heading_20_2" text:outline-level="2"><text:bookmark-start text:name="__RefHeading___video_clip_4"/><text:bookmark-start text:name="video_clip"/>Video clip<text:bookmark-end text:name="__RefHeading___video_clip_4"/><text:bookmark-end text:name="video_clip"/></text:h>
      <text:h text:style-name="Heading_20_2" text:outline-level="2"><text:bookmark-start text:name="__RefHeading___device_ids_in_driver_5"/><text:bookmark-start text:name="device_ids_in_driver"/>Device IDs in driver<text:bookmark-end text:name="__RefHeading___device_ids_in_driver_5"/><text:bookmark-end text:name="device_ids_in_driver"/></text:h>
      <text:list text:style-name="List_20_1" text:continue-numbering="false">
        <text:list-item>
          <text:p text:style-name="List_20_1_Content_First"> 0x050D, 0x1106 : Belkin - sercomm</text:p>
        </text:list-item>
        <text:list-item>
          <text:p text:style-name="List_20_1_Content"> 0x050D, 0x1109 : Belkin F9L1109 - SerComm</text:p>
        </text:list-item>
        <text:list-item>
          <text:p text:style-name="List_20_1_Content"> 0x2001, 0x330E : D-Link - ALPHA</text:p>
        </text:list-item>
        <text:list-item>
          <text:p text:style-name="List_20_1_Content"> 0x7392, 0xA822 : Edimax - Edimax</text:p>
        </text:list-item>
        <text:list-item>
          <text:p text:style-name="List_20_1_Content"> 0x0DF6, 0x0074 : Sitecom - Edimax</text:p>
        </text:list-item>
        <text:list-item>
          <text:p text:style-name="List_20_1_Content"> 0x04BB, 0x0952 : I-O DATA - Edimax</text:p>
        </text:list-item>
        <text:list-item>
          <text:p text:style-name="List_20_1_Content"> 0x0789, 0x016E : Logitec - Edimax</text:p>
        </text:list-item>
        <text:list-item>
          <text:p text:style-name="List_20_1_Content"> 0x0409, 0x0408 : NEC -</text:p>
        </text:list-item>
        <text:list-item>
          <text:p text:style-name="List_20_1_Content"> 0x0B05, 0x17D2 : ASUS - Edimax</text:p>
        </text:list-item>
        <text:list-item>
          <text:p text:style-name="List_20_1_Content"> 0x0E66, 0x0022 : HAWKING - Edimax</text:p>
        </text:list-item>
        <text:list-item>
          <text:p text:style-name="List_20_1_Content"> 0x0586, 0x3426 : ZyXEL -</text:p>
        </text:list-item>
        <text:list-item>
          <text:p text:style-name="List_20_1_Content"> 0x2001, 0x3313 : D-Link - ALPHA</text:p>
        </text:list-item>
        <text:list-item>
          <text:p text:style-name="List_20_1_Content"> 0x1058, 0x0632 : WD - Cybertan*/</text:p>
        </text:list-item>
        <text:list-item>
          <text:p text:style-name="List_20_1_Content"> 0x13B1, 0x003F : Linksys WUSB6300</text:p>
        </text:list-item>
        <text:list-item>
          <text:p text:style-name="List_20_1_Content"> 0x1740, 0x0100 : EnGenius - EnGenius</text:p>
        </text:list-item>
        <text:list-item>
          <text:p text:style-name="List_20_1_Content"> 0x2019, 0xAB30 : Planex - Abocom</text:p>
        </text:list-item>
        <text:list-item>
          <text:p text:style-name="List_20_1_Content"> 0x07B8, 0x8812 : Abocom - Abocom</text:p>
        </text:list-item>
        <text:list-item>
          <text:p text:style-name="List_20_1_Content"> 0x2001, 0x3315 : D-Link - Cameo</text:p>
        </text:list-item>
        <text:list-item>
          <text:p text:style-name="List_20_1_Content"> 0x2001, 0x3316 : D-Link - Cameo</text:p>
        </text:list-item>
        <text:list-item>
          <text:p text:style-name="List_20_1_Content"> 0x20F4, 0x805B : TRENDnet - Cameo</text:p>
        </text:list-item>
        <text:list-item>
          <text:p text:style-name="List_20_1_Content"> 0x2357, 0x0101 : TP-Link - Archer T4U</text:p>
        </text:list-item>
        <text:list-item>
          <text:p text:style-name="List_20_1_Content"> 0x2357, 0x0103 : TP-Link - T4UH</text:p>
        </text:list-item>
        <text:list-item>
          <text:p text:style-name="List_20_1_Content"> 0x2357, 0x010D : TP-Link - Archer T4U AC1300</text:p>
        </text:list-item>
        <text:list-item>
          <text:p text:style-name="List_20_1_Content"> 0x2357, 0x010F : TP-Link - Archer T4UHP</text:p>
        </text:list-item>
        <text:list-item>
          <text:p text:style-name="List_20_1_Content_Last"> 0x148F, 0x9097 : Amped Wireless ACA1</text:p>
        </text:list-item>
      </text:list>
      <text:p text:style-name="Horizontal_20_Line"/>
      <text:p text:style-name="Text_20_body">Last Updated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use_wifi_in_eunhasu</dc:title>
  </office:meta>
</office:document-meta>
</file>