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how_to_upgrade_another_way"/>Another upgrade process</text:p>
      <text:h text:style-name="Heading_20_1" text:outline-level="1"><text:bookmark-start text:name="__RefHeading___by_samba_1"/><text:bookmark-start text:name="by_samba"/>By samba<text:bookmark-end text:name="__RefHeading___by_samba_1"/><text:bookmark-end text:name="by_samba"/></text:h>
      <text:list text:style-name="Numbering_20_1" text:continue-numbering="false">
        <text:list-item>
          <text:p text:style-name="Numbering_20_1_Content_First"> Download upgrade-last.tar file from server</text:p>
          <text:list text:style-name="List_20_1">
            <text:list-item>
              <text:p text:style-name="List_20_1_Content"> <text:a xlink:type="simple" xlink:href="http://sotm-audio.com/eunhasu/upgrade/sotm/armv7l/release/upgrade-last.tar" text:style-name="Internet_20_link" text:visited-style-name="Visited_20_Internet_20_Link">sMS-200</text:a></text:p>
            </text:list-item>
            <text:list-item>
              <text:p text:style-name="List_20_1_Content"> <text:a xlink:type="simple" xlink:href="http://sotm-audio.com/eunhasu/upgrade/sotm/x86_64/release/upgrade-last.tar" text:style-name="Internet_20_link" text:visited-style-name="Visited_20_Internet_20_Link">sMS-1000SQ</text:a></text:p>
            </text:list-item>
          </text:list>
        </text:list-item>
        <text:list-item>
          <text:p text:style-name="Numbering_20_1_Content"> Copy upgrade-last.tar to Eunhasu samba directory \\eunhasu\mw\data\music</text:p>
        </text:list-item>
        <text:list-item>
          <text:p text:style-name="Numbering_20_1_Content"> Eunhasu page load like <text:a xlink:type="simple" xlink:href="http://eunhasu/upgrade.php?upgrade_server=eunhasu/music&amp;force=1" text:style-name="Internet_20_link" text:visited-style-name="Visited_20_Internet_20_Link">http://eunhasu/upgrade.php?upgrade_server=eunhasu/music&amp;force=1</text:a></text:p>
          <text:list text:style-name="Numbering_20_1">
            <text:list-item>
              <text:p text:style-name="Numbering_20_1_Content_Last"> <text:span text:style-name="Emphasis">upgrade_server={EUNHASU_IP}/music</text:span> is possible</text:p>
            </text:list-item>
          </text:list>
        </text:list-item>
      </text:list>
      <text:h text:style-name="Heading_20_1" text:outline-level="1"><text:bookmark-start text:name="__RefHeading___by_usb_2"/><text:bookmark-start text:name="by_usb"/>By USB<text:bookmark-end text:name="__RefHeading___by_usb_2"/><text:bookmark-end text:name="by_usb"/></text:h>
      <text:list text:style-name="Numbering_20_1" text:continue-numbering="false">
        <text:list-item>
          <text:p text:style-name="Numbering_20_1_Content_First"> Format USB to FAT32</text:p>
        </text:list-item>
        <text:list-item>
          <text:p text:style-name="Numbering_20_1_Content"> Change USB label to SOTMDEBUG and it must upper case</text:p>
        </text:list-item>
        <text:list-item>
          <text:p text:style-name="Numbering_20_1_Content"> Download upgrade-last.tar file from server</text:p>
          <text:list text:style-name="List_20_1">
            <text:list-item>
              <text:p text:style-name="List_20_1_Content"> <text:a xlink:type="simple" xlink:href="http://sotm-audio.com/eunhasu/upgrade/sotm/armv7l/release/upgrade-last.tar" text:style-name="Internet_20_link" text:visited-style-name="Visited_20_Internet_20_Link">sMS-200</text:a></text:p>
            </text:list-item>
            <text:list-item>
              <text:p text:style-name="List_20_1_Content"> <text:a xlink:type="simple" xlink:href="http://sotm-audio.com/eunhasu/upgrade/sotm/x86_64/release/upgrade-last.tar" text:style-name="Internet_20_link" text:visited-style-name="Visited_20_Internet_20_Link">sMS-1000SQ</text:a></text:p>
            </text:list-item>
          </text:list>
        </text:list-item>
        <text:list-item>
          <text:p text:style-name="Numbering_20_1_Content"> Copy downloaded upgrade-last.tar to the USB root directory</text:p>
        </text:list-item>
        <text:list-item>
          <text:p text:style-name="Numbering_20_1_Content"> Make file named run_debug.txt in the USB</text:p>
        </text:list-item>
        <text:list-item>
          <text:p text:style-name="Numbering_20_1_Content_Last"> run_debug.txt file must contain following strings</text:p>
        </text:list-item>
      </text:list>
      <text:p text:style-name="Preformatted_20_Text">upgrade force</text:p>
      <text:h text:style-name="Heading_20_1" text:outline-level="1"><text:bookmark-start text:name="__RefHeading___by_external_utility_3"/><text:bookmark-start text:name="by_external_utility"/>By external utility<text:bookmark-end text:name="__RefHeading___by_external_utility_3"/><text:bookmark-end text:name="by_external_utility"/></text:h>
      <text:p text:style-name="Text_20_body"><text:a xlink:type="simple" xlink:href="https://www.wiki.sotm-audio.com/doku.php?id=en:how_to_enable_gigabit_ethernet_in_sms-200#software" text:style-name="Internet_20_link" text:visited-style-name="Visited_20_Internet_20_Link">Refer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upgrade_another_way</dc:title>
  </office:meta>
</office:document-meta>
</file>