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4d4f4c8dfdb532313fce33b426c13b.png"/>
  <manifest:file-entry manifest:media-type="image/png" manifest:full-path="Pictures/2ff14e17c98c868aeb71ff596539f625.png"/>
  <manifest:file-entry manifest:media-type="image/png" manifest:full-path="Pictures/902ee6c84f556451fb14fb181ee4d5b4.png"/>
  <manifest:file-entry manifest:media-type="image/png" manifest:full-path="Pictures/1b24e7eccc967be791ea40b219e93fa4.png"/>
  <manifest:file-entry manifest:media-type="image/png" manifest:full-path="Pictures/f429d40a77d5657c364bf18e33b1a8b1.png"/>
  <manifest:file-entry manifest:media-type="image/png" manifest:full-path="Pictures/e702214579a829b8700935052b82a450.png"/>
  <manifest:file-entry manifest:media-type="image/png" manifest:full-path="Pictures/5a1adc5a0aa772485153debd67fbe745.png"/>
  <manifest:file-entry manifest:media-type="image/png" manifest:full-path="Pictures/964acc96efad03a13b219f1fff0c7a1b.png"/>
  <manifest:file-entry manifest:media-type="image/png" manifest:full-path="Pictures/1a6a735b3a7959efce78f38c0c1e387a.png"/>
  <manifest:file-entry manifest:media-type="image/png" manifest:full-path="Pictures/d661781eba6842be746dca40b91fcc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how_to_replace_sdp-1000_battery_pack"/>sDP-1000 Battery Replacement Instruction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CAUTION</text:span></text:p>
            <text:list text:style-name="List_20_1" text:continue-numbering="false">
              <text:list-item>
                <text:p text:style-name="List_20_1_Content_First"> If circumstances allow, ask replacement to distributor or retail shop.</text:p>
              </text:list-item>
              <text:list-item>
                <text:p text:style-name="List_20_1_Content"> Be careful not to overtighten screws.</text:p>
              </text:list-item>
              <text:list-item>
                <text:p text:style-name="List_20_1_Content_Last"> Please recycle your used batteries that have explosion risk</text:p>
              </text:list-item>
            </text:list>
          </table:table-cell>
        </table:table-row>
      </table:table>
      <text:p text:style-name="Text_20_body"><draw:frame draw:style-name="mediacenter" draw:name="0" text:anchor-type="paragraph" draw:z-index="0" svg:width="12.647083333333cm" svg:height="9.04875cm"><draw:image xlink:href="Pictures/384d4f4c8dfdb532313fce33b426c13b.png" xlink:type="simple" xlink:show="embed" xlink:actuate="onLoad"/></draw:frame>
Remove the outer four Phillips screws carefully </text:p>
      <text:p text:style-name="Text_20_body"><draw:frame draw:style-name="mediacenter" draw:name="1" text:anchor-type="paragraph" draw:z-index="1" svg:width="12.647083333333cm" svg:height="9.0752083333333cm"><draw:image xlink:href="Pictures/2ff14e17c98c868aeb71ff596539f625.png" xlink:type="simple" xlink:show="embed" xlink:actuate="onLoad"/></draw:frame>
Remove the outer two connectors by pulling down. Leave the center connector alone.</text:p>
      <text:p text:style-name="Text_20_body"><draw:frame draw:style-name="mediacenter" draw:name="2" text:anchor-type="paragraph" draw:z-index="2" svg:width="24.92375cm" style:rel-width="100%" svg:height="9.04875cm" style:rel-height="scale"><draw:image xlink:href="Pictures/902ee6c84f556451fb14fb181ee4d5b4.png" xlink:type="simple" xlink:show="embed" xlink:actuate="onLoad"/></draw:frame></text:p>
      <text:list text:style-name="Numbering_20_1" text:continue-numbering="false">
        <text:list-item>
          <text:p text:style-name="Numbering_20_1_Content_First"> Unscrew the four remaining screws on the battery holder plate.</text:p>
        </text:list-item>
        <text:list-item>
          <text:p text:style-name="Numbering_20_1_Content_Last"> Unwrap the tape the nylon reinforced tape from the batteries/back-plate.</text:p>
        </text:list-item>
      </text:list>
      <text:p text:style-name="Text_20_body"><draw:frame draw:style-name="mediacenter" draw:name="3" text:anchor-type="paragraph" draw:z-index="3" svg:width="12.647083333333cm" svg:height="9.0752083333333cm"><draw:image xlink:href="Pictures/1b24e7eccc967be791ea40b219e93fa4.png" xlink:type="simple" xlink:show="embed" xlink:actuate="onLoad"/></draw:frame>
Carefully pry the battery packs off the back plate by using tools such as straight razor</text:p>
      <text:p text:style-name="Text_20_body"><draw:frame draw:style-name="mediacenter" draw:name="4" text:anchor-type="paragraph" draw:z-index="4" svg:width="12.647083333333cm" svg:height="9.0752083333333cm"><draw:image xlink:href="Pictures/f429d40a77d5657c364bf18e33b1a8b1.png" xlink:type="simple" xlink:show="embed" xlink:actuate="onLoad"/></draw:frame>
Remove residual tape on the back-plate.</text:p>
      <text:p text:style-name="Text_20_body"><draw:frame draw:style-name="mediacenter" draw:name="5" text:anchor-type="paragraph" draw:z-index="5" svg:width="27.887083333333cm" style:rel-width="100%" svg:height="9.04875cm" style:rel-height="scale"><draw:image xlink:href="Pictures/e702214579a829b8700935052b82a450.png" xlink:type="simple" xlink:show="embed" xlink:actuate="onLoad"/></draw:frame>
Remove backing on the two way tape from the new battery; center carefully on the two holes and make a little space between two batteries.</text:p>
      <text:p text:style-name="Text_20_body"><draw:frame draw:style-name="mediacenter" draw:name="6" text:anchor-type="paragraph" draw:z-index="6" svg:width="12.647083333333cm" svg:height="9.0752083333333cm"><draw:image xlink:href="Pictures/5a1adc5a0aa772485153debd67fbe745.png" xlink:type="simple" xlink:show="embed" xlink:actuate="onLoad"/></draw:frame>
Wrap batteries and back-plate with the provided nylon reinforced tape.</text:p>
      <text:p text:style-name="Text_20_body"><draw:frame draw:style-name="mediacenter" draw:name="7" text:anchor-type="paragraph" draw:z-index="7" svg:width="12.408958333333cm" svg:height="9.0752083333333cm"><draw:image xlink:href="Pictures/964acc96efad03a13b219f1fff0c7a1b.png" xlink:type="simple" xlink:show="embed" xlink:actuate="onLoad"/></draw:frame>
Screw the back-plate with batteries to the battery holder plate.</text:p>
      <text:p text:style-name="Text_20_body"><draw:frame draw:style-name="mediacenter" draw:name="8" text:anchor-type="paragraph" draw:z-index="8" svg:width="12.620625cm" svg:height="9.0222916666667cm"><draw:image xlink:href="Pictures/1a6a735b3a7959efce78f38c0c1e387a.png" xlink:type="simple" xlink:show="embed" xlink:actuate="onLoad"/></draw:frame>
Holding the new battery pack at an angle above the opening, plug the outer (battery) terminals in.</text:p>
      <text:p text:style-name="Text_20_body"><draw:frame draw:style-name="mediacenter" draw:name="9" text:anchor-type="paragraph" draw:z-index="9" svg:width="12.647083333333cm" svg:height="9.04875cm"><draw:image xlink:href="Pictures/d661781eba6842be746dca40b91fcc2d.png" xlink:type="simple" xlink:show="embed" xlink:actuate="onLoad"/></draw:frame>
Screw the battery holder plate (outer four) screws in place, making sure the foot is positioned in the lower, outside corn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replace_sdp-1000_battery_pack</dc:title>
  </office:meta>
</office:document-meta>
</file>