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cb78f7f29bbde745a5961f82e998e4a2.png"/>
  <manifest:file-entry manifest:media-type="image/png" manifest:full-path="Pictures/2d5dceec284ff466d2a8e03b85e30ea9.png"/>
  <manifest:file-entry manifest:media-type="image/png" manifest:full-path="Pictures/490036652f02fd97f247e87a882f1269.png"/>
  <manifest:file-entry manifest:media-type="image/jpeg" manifest:full-path="Pictures/fb5aaaad300404b5edd2c89568e7d3c5.jpg"/>
  <manifest:file-entry manifest:media-type="image/png" manifest:full-path="Pictures/14bd9874e70784274006613c528bc898.png"/>
  <manifest:file-entry manifest:media-type="image/png" manifest:full-path="Pictures/49a3725f74f5594552196626a8b3d716.png"/>
  <manifest:file-entry manifest:media-type="image/png" manifest:full-path="Pictures/7017d73a245fa5a1f58941d201bd6391.png"/>
  <manifest:file-entry manifest:media-type="image/png" manifest:full-path="Pictures/f9f110e08eee8165d51eafec053c1153.png"/>
  <manifest:file-entry manifest:media-type="image/png" manifest:full-path="Pictures/a34bc9838a0d15906722deca3e33e1e2.png"/>
  <manifest:file-entry manifest:media-type="image/png" manifest:full-path="Pictures/fe48b72dc8290a125fa564a63ee82190.png"/>
  <manifest:file-entry manifest:media-type="image/png" manifest:full-path="Pictures/3a7fcf7f52fb9d0fa6ed35941299692d.png"/>
  <manifest:file-entry manifest:media-type="image/png" manifest:full-path="Pictures/1ddd7d55a2f73fa148681d3bab39420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<text:bookmark text:name="en:how_to_enable_gigabit_ethernet_in_sms-200"/>Check serial number whether this instruction is needed or not.</text:p>
          </table:table-cell>
        </table:table-row>
      </table:table>
      <text:h text:style-name="Heading_20_1" text:outline-level="1"><text:bookmark-start text:name="__RefHeading___hardware_1"/><text:bookmark-start text:name="hardware"/>Hardware<text:bookmark-end text:name="__RefHeading___hardware_1"/><text:bookmark-end text:name="hardware"/></text:h>
      <text:h text:style-name="Heading_20_2" text:outline-level="2"><text:bookmark-start text:name="__RefHeading___disassemble_the_front_case_2"/><text:bookmark-start text:name="disassemble_the_front_case"/>Disassemble the front case<text:bookmark-end text:name="__RefHeading___disassemble_the_front_case_2"/><text:bookmark-end text:name="disassemble_the_front_case"/></text:h>
      <text:p text:style-name="Text_20_body">Unscrew the 4 Torx screws as shown. <draw:frame draw:style-name="mediacenter" draw:name="0" text:anchor-type="paragraph" draw:z-index="0" svg:width="15.531041666667cm" svg:height="7.9110416666667cm"><draw:image xlink:href="Pictures/cb78f7f29bbde745a5961f82e998e4a2.png" xlink:type="simple" xlink:show="embed" xlink:actuate="onLoad"/></draw:frame></text:p>
      <text:h text:style-name="Heading_20_2" text:outline-level="2"><text:bookmark-start text:name="__RefHeading___disassemble_the_led_board_3"/><text:bookmark-start text:name="disassemble_the_led_board"/>Disassemble the LED board<text:bookmark-end text:name="__RefHeading___disassemble_the_led_board_3"/><text:bookmark-end text:name="disassemble_the_led_board"/></text:h>
      <text:p text:style-name="Text_20_body">Unscrew the black screw and separate the LED board from the front case. <draw:frame draw:style-name="mediacenter" draw:name="1" text:anchor-type="paragraph" draw:z-index="1" svg:width="15.292916666667cm" svg:height="10.00125cm"><draw:image xlink:href="Pictures/2d5dceec284ff466d2a8e03b85e30ea9.png" xlink:type="simple" xlink:show="embed" xlink:actuate="onLoad"/></draw:frame></text:p>
      <text:h text:style-name="Heading_20_2" text:outline-level="2"><text:bookmark-start text:name="__RefHeading___disassemble_the_rear_case_4"/><text:bookmark-start text:name="disassemble_the_rear_case"/>Disassemble the rear case<text:bookmark-end text:name="__RefHeading___disassemble_the_rear_case_4"/><text:bookmark-end text:name="disassemble_the_rear_case"/></text:h>
      <text:p text:style-name="Text_20_body">Unscrew the 4 Torx screws as shown. <draw:frame draw:style-name="mediacenter" draw:name="2" text:anchor-type="paragraph" draw:z-index="2" svg:width="15.345833333333cm" svg:height="7.1702083333333cm"><draw:image xlink:href="Pictures/490036652f02fd97f247e87a882f1269.png" xlink:type="simple" xlink:show="embed" xlink:actuate="onLoad"/></draw:frame></text:p>
      <text:h text:style-name="Heading_20_2" text:outline-level="2"><text:bookmark-start text:name="__RefHeading___remove_c670_chip_capacitor_5"/><text:bookmark-start text:name="remove_c670_chip_capacitor"/>Remove 'C670' Chip Capacitor<text:bookmark-end text:name="__RefHeading___remove_c670_chip_capacitor_5"/><text:bookmark-end text:name="remove_c670_chip_capacitor"/></text:h>
      <text:p text:style-name="Text_20_body">Pull out the rear case very carefully to disassemble the main board from the body case. Remove 'C670' with a soldering iron. If necessary, the power board can be disassembled. <draw:frame draw:style-name="mediacenter" draw:name="3" text:anchor-type="paragraph" draw:z-index="3" svg:width="15.319375cm" svg:height="10.4775cm"><draw:image xlink:href="Pictures/fb5aaaad300404b5edd2c89568e7d3c5.jpg" xlink:type="simple" xlink:show="embed" xlink:actuate="onLoad"/></draw:frame></text:p>
      <text:h text:style-name="Heading_20_2" text:outline-level="2"><text:bookmark-start text:name="__RefHeading___assemble_sms-200_cases_6"/><text:bookmark-start text:name="assemble_sms-200_cases"/>Assemble sMS-200 cases<text:bookmark-end text:name="__RefHeading___assemble_sms-200_cases_6"/><text:bookmark-end text:name="assemble_sms-200_cases"/></text:h>
      <text:p text:style-name="Text_20_body">Repeat to assemble sMS-200 cases in the reverse order.</text:p>
      <text:h text:style-name="Heading_20_1" text:outline-level="1"><text:bookmark-start text:name="__RefHeading___software_7"/><text:bookmark-start text:name="software"/>Software<text:bookmark-end text:name="__RefHeading___software_7"/><text:bookmark-end text:name="software"/></text:h>
      <text:p text:style-name="Text_20_body">To change the micro SD card image, please refer to <text:a xlink:type="simple" xlink:href="https://www.wiki.sotm-audio.com/doku.php?id=en:eunhasu:burn_sdcard_image" text:style-name="Internet_20_link" text:visited-style-name="Visited_20_Internet_20_Link">'burn sdcard image'</text:a> page.</text:p>
      <text:h text:style-name="Heading_20_2" text:outline-level="2"><text:bookmark-start text:name="__RefHeading___windows_8"/><text:bookmark-start text:name="windows"/>Windows<text:bookmark-end text:name="__RefHeading___windows_8"/><text:bookmark-end text:name="windows"/></text:h>
      <text:h text:style-name="Heading_20_3" text:outline-level="3"><text:bookmark-start text:name="__RefHeading___preparation_9"/><text:bookmark-start text:name="preparation"/>Preparation<text:bookmark-end text:name="__RefHeading___preparation_9"/><text:bookmark-end text:name="preparation"/></text:h>
      <text:list text:style-name="Numbering_20_1" text:continue-numbering="false">
        <text:list-item>
          <text:p text:style-name="Numbering_20_1_Content_First"> Download the new micro SD card image in the link below. Please be noted the image file is quite big (7.4GB BIN file) <text:a xlink:type="simple" xlink:href="https://drive.google.com/open?id=0B-WWiikMNlOIYlh3RER5bGJNRlk" text:style-name="Internet_20_link" text:visited-style-name="Visited_20_Internet_20_Link">20170112-RC6_V0.3.0.bin</text:a></text:p>
        </text:list-item>
        <text:list-item>
          <text:p text:style-name="Numbering_20_1_Content"> Download the <text:a xlink:type="simple" xlink:href="http://www.osforensics.com/downloads/imageusb.zip" text:style-name="Internet_20_link" text:visited-style-name="Visited_20_Internet_20_Link">imageUSB</text:a> utility and unzip.</text:p>
        </text:list-item>
        <text:list-item>
          <text:p text:style-name="Numbering_20_1_Content_Last"> Take out the micro SD card from the rear case of sMS-200 and insert to the USB port by using the micro SD card reader.</text:p>
        </text:list-item>
      </text:list>
      <text:h text:style-name="Heading_20_3" text:outline-level="3"><text:bookmark-start text:name="__RefHeading___run_imageusb_10"/><text:bookmark-start text:name="run_imageusb"/>Run imageUSB<text:bookmark-end text:name="__RefHeading___run_imageusb_10"/><text:bookmark-end text:name="run_imageusb"/></text:h>
      <text:p text:style-name="Text_20_body">Run imageUSB. The connected USB device will be shown up. If the connected USB device is not shown, click 'Refresh Drives'. <draw:frame draw:style-name="mediacenter" draw:name="4" text:anchor-type="paragraph" draw:z-index="4" svg:width="18.388541666667cm" style:rel-width="100%" svg:height="18.520833333333cm" style:rel-height="scale"><draw:image xlink:href="Pictures/14bd9874e70784274006613c528bc898.png" xlink:type="simple" xlink:show="embed" xlink:actuate="onLoad"/></draw:frame></text:p>
      <text:h text:style-name="Heading_20_3" text:outline-level="3"><text:bookmark-start text:name="__RefHeading___select_an_usb_device_11"/><text:bookmark-start text:name="select_an_usb_device"/>Select an USB device<text:bookmark-end text:name="__RefHeading___select_an_usb_device_11"/><text:bookmark-end text:name="select_an_usb_device"/></text:h>
      <text:p text:style-name="Text_20_body">Select an USB device to write the new image file. <draw:frame draw:style-name="mediacenter" draw:name="5" text:anchor-type="paragraph" draw:z-index="5" svg:width="18.388541666667cm" style:rel-width="100%" svg:height="18.520833333333cm" style:rel-height="scale"><draw:image xlink:href="Pictures/49a3725f74f5594552196626a8b3d716.png" xlink:type="simple" xlink:show="embed" xlink:actuate="onLoad"/></draw:frame></text:p>
      <text:h text:style-name="Heading_20_3" text:outline-level="3"><text:bookmark-start text:name="__RefHeading___select_the_new_image_file_12"/><text:bookmark-start text:name="select_the_new_image_file"/>Select the new image file<text:bookmark-end text:name="__RefHeading___select_the_new_image_file_12"/><text:bookmark-end text:name="select_the_new_image_file"/></text:h>
      <text:p text:style-name="Text_20_body">Click 'Browse' button and select the downloaded image file. <draw:frame draw:style-name="mediacenter" draw:name="6" text:anchor-type="paragraph" draw:z-index="6" svg:width="18.388541666667cm" style:rel-width="100%" svg:height="18.520833333333cm" style:rel-height="scale"><draw:image xlink:href="Pictures/7017d73a245fa5a1f58941d201bd6391.png" xlink:type="simple" xlink:show="embed" xlink:actuate="onLoad"/></draw:frame></text:p>
      <text:h text:style-name="Heading_20_3" text:outline-level="3"><text:bookmark-start text:name="__RefHeading___write_the_new_image_13"/><text:bookmark-start text:name="write_the_new_image"/>Write the new image<text:bookmark-end text:name="__RefHeading___write_the_new_image_13"/><text:bookmark-end text:name="write_the_new_image"/></text:h>
      <text:p text:style-name="Text_20_body">Click 'Write' button to write the new image file to the micro SD card. <draw:frame draw:style-name="mediacenter" draw:name="7" text:anchor-type="paragraph" draw:z-index="7" svg:width="18.388541666667cm" style:rel-width="100%" svg:height="18.520833333333cm" style:rel-height="scale"><draw:image xlink:href="Pictures/f9f110e08eee8165d51eafec053c1153.png" xlink:type="simple" xlink:show="embed" xlink:actuate="onLoad"/></draw:frame></text:p>
      <text:h text:style-name="Heading_20_3" text:outline-level="3"><text:bookmark-start text:name="__RefHeading___finish_14"/><text:bookmark-start text:name="finish"/>Finish<text:bookmark-end text:name="__RefHeading___finish_14"/><text:bookmark-end text:name="finish"/></text:h>
      <text:list text:style-name="Numbering_20_1" text:continue-numbering="false">
        <text:list-item>
          <text:p text:style-name="Numbering_20_1_Content_First"> Insert the micro SD card to the rear panel of sMS-200 again.</text:p>
        </text:list-item>
        <text:list-item>
          <text:p text:style-name="Numbering_20_1_Content_Last"> Power on sMS-200, and apply the latest software upgrade in Eunhasu animated GUI settings.</text:p>
        </text:list-item>
      </text:list>
      <text:h text:style-name="Heading_20_2" text:outline-level="2"><text:bookmark-start text:name="__RefHeading___macos_15"/><text:bookmark-start text:name="macos"/>macOS<text:bookmark-end text:name="__RefHeading___macos_15"/><text:bookmark-end text:name="macos"/></text:h>
      <text:h text:style-name="Heading_20_3" text:outline-level="3"><text:bookmark-start text:name="__RefHeading___preparation_16"/><text:bookmark-start text:name="preparation1"/>Preparation<text:bookmark-end text:name="__RefHeading___preparation_16"/><text:bookmark-end text:name="preparation1"/></text:h>
      <text:list text:style-name="Numbering_20_1" text:continue-numbering="false">
        <text:list-item>
          <text:p text:style-name="Numbering_20_1_Content_First"> Download the new micro SD card image in the link below. Please be noted the image file is quite big (7.4GB img file) <text:a xlink:type="simple" xlink:href="https://drive.google.com/open?id=0B-WWiikMNlOIekhEVkhzX1lCMm8" text:style-name="Internet_20_link" text:visited-style-name="Visited_20_Internet_20_Link">20170112-RC6_V0.3.0.dd.img</text:a></text:p>
        </text:list-item>
        <text:list-item>
          <text:p text:style-name="Numbering_20_1_Content"> Download dd-utility from <text:a xlink:type="simple" xlink:href="https://www.thefanclub.co.za/how-to/dd-utility-write-and-backup-operating-system-img-files-memory-card-mac-os-x#downloads" text:style-name="Internet_20_link" text:visited-style-name="Visited_20_Internet_20_Link">here</text:a> or <text:a xlink:type="simple" xlink:href="https://github.com/thefanclub/dd-utility/tree/master/DMG" text:style-name="Internet_20_link" text:visited-style-name="Visited_20_Internet_20_Link">github</text:a>. And install it.</text:p>
        </text:list-item>
        <text:list-item>
          <text:p text:style-name="Numbering_20_1_Content_Last"> Eject the micro SD card from the rear case of sMS-200 and insert to PC USB port by using the micro SD card reader.</text:p>
        </text:list-item>
      </text:list>
      <text:h text:style-name="Heading_20_3" text:outline-level="3"><text:bookmark-start text:name="__RefHeading___start_restore_17"/><text:bookmark-start text:name="start_restore"/>Start Restore<text:bookmark-end text:name="__RefHeading___start_restore_17"/><text:bookmark-end text:name="start_restore"/></text:h>
      <text:p text:style-name="Text_20_body">Click 'Restore' and select downloaded .img file.
<draw:frame draw:style-name="mediacenter" draw:name="8" text:anchor-type="paragraph" draw:z-index="8" svg:width="22.648333333333cm" style:rel-width="100%" svg:height="13.17625cm" style:rel-height="scale"><draw:image xlink:href="Pictures/a34bc9838a0d15906722deca3e33e1e2.png" xlink:type="simple" xlink:show="embed" xlink:actuate="onLoad"/></draw:frame></text:p>
      <text:p text:style-name="Text_20_body">Select SD card.
<draw:frame draw:style-name="mediacenter" draw:name="9" text:anchor-type="paragraph" draw:z-index="9" svg:width="23.65375cm" style:rel-width="100%" svg:height="8.6254166666667cm" style:rel-height="scale"><draw:image xlink:href="Pictures/fe48b72dc8290a125fa564a63ee82190.png" xlink:type="simple" xlink:show="embed" xlink:actuate="onLoad"/></draw:frame></text:p>
      <text:p text:style-name="Text_20_body">And start.
<draw:frame draw:style-name="mediacenter" draw:name="10" text:anchor-type="paragraph" draw:z-index="10" svg:width="23.600833333333cm" style:rel-width="100%" svg:height="15.980833333333cm" style:rel-height="scale"><draw:image xlink:href="Pictures/3a7fcf7f52fb9d0fa6ed35941299692d.png" xlink:type="simple" xlink:show="embed" xlink:actuate="onLoad"/></draw:frame></text:p>
      <text:p text:style-name="Text_20_body">You can see progress.
<draw:frame draw:style-name="mediacenter" draw:name="11" text:anchor-type="paragraph" draw:z-index="11" svg:width="23.65375cm" style:rel-width="100%" svg:height="18.0975cm" style:rel-height="scale"><draw:image xlink:href="Pictures/1ddd7d55a2f73fa148681d3bab39420d.png" xlink:type="simple" xlink:show="embed" xlink:actuate="onLoad"/></draw:frame></text:p>
      <text:p text:style-name="Text_20_body">After done, insert the SD card to sMS-200 rear.</text:p>
      <text:p text:style-name="Text_20_body">You can also use command-line by terminal instead of dd utility. Refer to <text:a xlink:type="simple" xlink:href="https://www.cyberciti.biz/faq/how-to-create-disk-image-on-mac-os-x-with-dd-command/" text:style-name="Internet_20_link" text:visited-style-name="Visited_20_Internet_20_Link">her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en:how_to_enable_gigabit_ethernet_in_sms-200</dc:title>
  </office:meta>
</office:document-meta>
</file>