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354295879513822e42f47a24c64537a.png"/>
  <manifest:file-entry manifest:media-type="image/png" manifest:full-path="Pictures/294ddbe272094fd67a6d4bcbaa94c484.png"/>
  <manifest:file-entry manifest:media-type="image/jpeg" manifest:full-path="Pictures/4742cbcae9d5fb4e4502a45a4fc90bdd.jpg"/>
  <manifest:file-entry manifest:media-type="image/jpeg" manifest:full-path="Pictures/167f1ea729f8950cef29c1450b95ede1.jpg"/>
  <manifest:file-entry manifest:media-type="image/png" manifest:full-path="Pictures/ceb3e9864364b9cb8108a250c144437f.png"/>
  <manifest:file-entry manifest:media-type="image/png" manifest:full-path="Pictures/27059bac272a84fdec607a53c3628091.png"/>
  <manifest:file-entry manifest:media-type="image/png" manifest:full-path="Pictures/52193f697af63d8f504f2e0446723c5c.png"/>
  <manifest:file-entry manifest:media-type="image/png" manifest:full-path="Pictures/375fd5c38a0dd4d02afa2ba1c881009f.png"/>
  <manifest:file-entry manifest:media-type="image/png" manifest:full-path="Pictures/7082478d61be57151e36ea087a9a9527.png"/>
  <manifest:file-entry manifest:media-type="image/png" manifest:full-path="Pictures/b35b69e792784229ac2d432d8972face.png"/>
  <manifest:file-entry manifest:media-type="image/png" manifest:full-path="Pictures/421633b297bb69c70399138489c9634b.png"/>
  <manifest:file-entry manifest:media-type="image/png" manifest:full-path="Pictures/5e91f61ef5821ac1ab6c8094827120ab.png"/>
  <manifest:file-entry manifest:media-type="image/png" manifest:full-path="Pictures/05a87ce806a406a52c4c3b72015952c4.png"/>
  <manifest:file-entry manifest:media-type="image/png" manifest:full-path="Pictures/e3a9a8065a0f55a19e08223c3f9fa61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n:eunhasu:installing_x86"/>This instruction is to install Eunhasu OS into the sMS-1000SQ.</text:p>
      <text:h text:style-name="Heading_20_1" text:outline-level="1"><text:bookmark-start text:name="__RefHeading___installing_eunhasu_x86_1"/><text:bookmark-start text:name="installing_eunhasu_x86"/>Installing Eunhasu x86<text:bookmark-end text:name="__RefHeading___installing_eunhasu_x86_1"/><text:bookmark-end text:name="installing_eunhasu_x86"/></text:h>
      <text:h text:style-name="Heading_20_2" text:outline-level="2"><text:bookmark-start text:name="__RefHeading___make_the_usb_installation_disk_2"/><text:bookmark-start text:name="make_the_usb_installation_disk"/>Make the USB installation disk<text:bookmark-end text:name="__RefHeading___make_the_usb_installation_disk_2"/><text:bookmark-end text:name="make_the_usb_installation_disk"/></text:h>
      <text:h text:style-name="Heading_20_3" text:outline-level="3"><text:bookmark-start text:name="__RefHeading___download_the_iso_image_3"/><text:bookmark-start text:name="download_the_iso_image"/>Download the ISO image<text:bookmark-end text:name="__RefHeading___download_the_iso_image_3"/><text:bookmark-end text:name="download_the_iso_image"/></text:h>
      <text:list text:style-name="List_20_1" text:continue-numbering="false">
        <text:list-item>
          <text:p text:style-name="LastListParagraph_List_20_1_Content_First">  <text:a xlink:type="simple" xlink:href="#__RefHeading___eunhasu_x86_image_file_19" text:style-name="Local_20_link" text:visited-style-name="Visited_20_Local_20_Link">New Eunhasu x86 image</text:a></text:p>
        </text:list-item>
      </text:list>
      <text:h text:style-name="Heading_20_3" text:outline-level="3"><text:bookmark-start text:name="__RefHeading___download_the_rufus_program_4"/><text:bookmark-start text:name="download_the_rufus_program"/>Download the Rufus program<text:bookmark-end text:name="__RefHeading___download_the_rufus_program_4"/><text:bookmark-end text:name="download_the_rufus_program"/></text:h>
      <text:list text:style-name="List_20_1" text:continue-numbering="false">
        <text:list-item>
          <text:p text:style-name="LastListParagraph_List_20_1_Content_First"> <text:a xlink:type="simple" xlink:href="https://github.com/pbatard/rufus/releases/download/v3.4/rufus-3.4.exe" text:style-name="Internet_20_link" text:visited-style-name="Visited_20_Internet_20_Link">Download Rufus V3.4</text:a></text:p>
        </text:list-item>
      </text:list>
      <text:h text:style-name="Heading_20_3" text:outline-level="3"><text:bookmark-start text:name="__RefHeading___make_the_usb_installation_disk_5"/><text:bookmark-start text:name="make_the_usb_installation_disk1"/>Make the USB installation disk<text:bookmark-end text:name="__RefHeading___make_the_usb_installation_disk_5"/><text:bookmark-end text:name="make_the_usb_installation_disk1"/></text:h>
      <text:p text:style-name="Text_20_body"><draw:frame draw:style-name="mediacenter" draw:name="0" text:anchor-type="paragraph" draw:z-index="0" svg:width="15.875cm" svg:height="20.443345323741cm"><draw:image xlink:href="Pictures/a354295879513822e42f47a24c64537a.png" xlink:type="simple" xlink:show="embed" xlink:actuate="onLoad"/></draw:frame>
<draw:frame draw:style-name="mediacenter" draw:name="1" text:anchor-type="paragraph" draw:z-index="1" svg:width="15.875cm" svg:height="7.8654718693285cm"><draw:image xlink:href="Pictures/294ddbe272094fd67a6d4bcbaa94c484.png" xlink:type="simple" xlink:show="embed" xlink:actuate="onLoad"/></draw:frame></text:p>
      <text:h text:style-name="Heading_20_2" text:outline-level="2"><text:bookmark-start text:name="__RefHeading___install_the_eunhasu_os_6"/><text:bookmark-start text:name="install_the_eunhasu_os"/>Install the Eunhasu OS<text:bookmark-end text:name="__RefHeading___install_the_eunhasu_os_6"/><text:bookmark-end text:name="install_the_eunhasu_os"/></text:h>
      <text:h text:style-name="Heading_20_3" text:outline-level="3"><text:bookmark-start text:name="__RefHeading___precaution_before_installing_eunhasu_os_7"/><text:bookmark-start text:name="precaution_before_installing_eunhasu_os"/>Precaution before installing Eunhasu OS<text:bookmark-end text:name="__RefHeading___precaution_before_installing_eunhasu_os_7"/><text:bookmark-end text:name="precaution_before_installing_eunhasu_os"/></text:h>
      <text:p text:style-name="Text_20_body"> If the sMS-1000SQ has 2 internal storage disks installed, leave the disk for Eunhasu OS only and disconnect the other disk.</text:p>
      <text:h text:style-name="Heading_20_3" text:outline-level="3"><text:bookmark-start text:name="__RefHeading___boot_the_sms-1000sq_8"/><text:bookmark-start text:name="boot_the_sms-1000sq"/>Boot the sMS-1000SQ<text:bookmark-end text:name="__RefHeading___boot_the_sms-1000sq_8"/><text:bookmark-end text:name="boot_the_sms-1000sq"/></text:h>
      <text:list text:style-name="Numbering_20_1" text:continue-numbering="false">
        <text:list-item>
          <text:p text:style-name="Numbering_20_1_Content_First"> Connect the Ordered List ItemEunhasu USB installation disk to the sMS-1000SQ's USB output.</text:p>
        </text:list-item>
        <text:list-item>
          <text:p text:style-name="Numbering_20_1_Content"> Connect <text:span text:style-name="Strong_20_Emphasis">an LCD monitor to the sMS-1000SQ with an HDMI cable</text:span>.</text:p>
        </text:list-item>
        <text:list-item>
          <text:p text:style-name="Numbering_20_1_Content"> Connect a USB keyboard to the sMS-1000SQ and power on the device.</text:p>
        </text:list-item>
        <text:list-item>
          <text:p text:style-name="Numbering_20_1_Content"> Hit the F10 key to go to the booting disk selection screen. The F10 key should be hit at the same time as the unit is powered on.</text:p>
        </text:list-item>
        <text:list-item>
          <text:p text:style-name="Numbering_20_1_Content_Last"> Select the inserted USB installation disk and start booting the device.</text:p>
        </text:list-item>
      </text:list>
      <text:h text:style-name="Heading_20_4" text:outline-level="4"><text:bookmark-start text:name="__RefHeading___if_you_change_the_os_from_the_vortexbox_or_windows_edition_to_eunhasu_os_9"/><text:bookmark-start text:name="if_you_change_the_os_from_the_vortexbox_or_windows_edition_to_eunhasu_os"/>If you change the OS from the Vortexbox or Windows Edition to Eunhasu OS<text:bookmark-end text:name="__RefHeading___if_you_change_the_os_from_the_vortexbox_or_windows_edition_to_eunhasu_os_9"/><text:bookmark-end text:name="if_you_change_the_os_from_the_vortexbox_or_windows_edition_to_eunhasu_os"/></text:h>
      <text:list text:style-name="List_20_1" text:continue-numbering="false">
        <text:list-item>
          <text:p text:style-name="LastListParagraph_List_20_1_Content_First"> You will need to enable UEFI boot before installing Eunhasu OS newly. </text:p>
        </text:list-item>
      </text:list>
      <text:list text:style-name="Numbering_20_1" text:continue-numbering="false">
        <text:list-item>
          <text:p text:style-name="Numbering_20_1_Content_First"> Please enter the BIOS setup by hitting F2 button once you power up the sMS-1000SQ.</text:p>
        </text:list-item>
        <text:list-item>
          <text:p text:style-name="Numbering_20_1_Content"> Go to the Boot menu, and check that UEFI boot is enabled. If it is disabled, please enable it.</text:p>
        </text:list-item>
        <text:list-item>
          <text:p text:style-name="Numbering_20_1_Content_Last"> Go to Exit menu for Exit Saving Changes.</text:p>
        </text:list-item>
      </text:list>
      <text:p text:style-name="Text_20_body"><draw:frame draw:style-name="mediacenter" draw:name="2" text:anchor-type="paragraph" draw:z-index="2" svg:width="15.875cm" svg:height="7.9491899852725cm"><draw:image xlink:href="Pictures/4742cbcae9d5fb4e4502a45a4fc90bdd.jpg" xlink:type="simple" xlink:show="embed" xlink:actuate="onLoad"/></draw:frame>
<draw:frame draw:style-name="mediacenter" draw:name="3" text:anchor-type="paragraph" draw:z-index="3" svg:width="15.875cm" svg:height="4.8205484896661cm"><draw:image xlink:href="Pictures/167f1ea729f8950cef29c1450b95ede1.jpg" xlink:type="simple" xlink:show="embed" xlink:actuate="onLoad"/></draw:frame></text:p>
      <text:h text:style-name="Heading_20_4" text:outline-level="4"><text:bookmark-start text:name="__RefHeading___if_the_boot_disk_selection_screen_is_not_shown_up_10"/><text:bookmark-start text:name="if_the_boot_disk_selection_screen_is_not_shown_up"/>If the boot disk selection screen is not shown up<text:bookmark-end text:name="__RefHeading___if_the_boot_disk_selection_screen_is_not_shown_up_10"/><text:bookmark-end text:name="if_the_boot_disk_selection_screen_is_not_shown_up"/></text:h>
      <text:list text:style-name="List_20_1" text:continue-numbering="false">
        <text:list-item>
          <text:p text:style-name="LastListParagraph_List_20_1_Content_First"> If you are not able to see the boot disk selection screen when you hit the F10 button while turning on the power, follow the steps below to go to the Eunhasu setup screen.</text:p>
        </text:list-item>
      </text:list>
      <text:p text:style-name="Text_20_body">Enter 'c' key on the screen (enter in 5 sec)</text:p>
      <text:p text:style-name="Text_20_body"><draw:frame draw:style-name="mediacenter" draw:name="4" text:anchor-type="paragraph" draw:z-index="4" svg:width="15.875cm" svg:height="10.949792243767cm"><draw:image xlink:href="Pictures/ceb3e9864364b9cb8108a250c144437f.png" xlink:type="simple" xlink:show="embed" xlink:actuate="onLoad"/></draw:frame></text:p>
      <text:p text:style-name="Text_20_body">Enter the command below in order.</text:p>
      <text:list text:style-name="List_20_1" text:continue-numbering="false">
        <text:list-item>
          <text:p text:style-name="List_20_1_Content_First"> grub&gt; ls</text:p>
        </text:list-item>
        <text:list-item>
          <text:p text:style-name="List_20_1_Content"> grub&gt; set root=(<text:span text:style-name="Strong_20_Emphasis">xxx</text:span>,msdos1)</text:p>
        </text:list-item>
        <text:list-item>
          <text:p text:style-name="List_20_1_Content"> grub&gt; set prefix=($root)/boot/grub</text:p>
        </text:list-item>
        <text:list-item>
          <text:p text:style-name="List_20_1_Content_Last"> grub&gt; configfile /boot/grub/grub.cfg</text:p>
        </text:list-item>
      </text:list>
      <text:p text:style-name="Text_20_body">when entering<text:span text:style-name="Strong_20_Emphasis">xxx</text:span>, you should check the (xxx,msdos1) disk like the image below and enter the same.</text:p>
      <text:p text:style-name="Text_20_body"><draw:frame draw:style-name="mediacenter" draw:name="5" text:anchor-type="paragraph" draw:z-index="5" svg:width="15.875cm" svg:height="5.9717868338558cm"><draw:image xlink:href="Pictures/27059bac272a84fdec607a53c3628091.png" xlink:type="simple" xlink:show="embed" xlink:actuate="onLoad"/></draw:frame></text:p>
      <text:h text:style-name="Heading_20_3" text:outline-level="3"><text:bookmark-start text:name="__RefHeading___proceed_with_the_eunhasu_os_installation_11"/><text:bookmark-start text:name="proceed_with_the_eunhasu_os_installation"/>Proceed with the Eunhasu OS installation<text:bookmark-end text:name="__RefHeading___proceed_with_the_eunhasu_os_installation_11"/><text:bookmark-end text:name="proceed_with_the_eunhasu_os_installation"/></text:h>
      <text:p text:style-name="Text_20_body">Select the first menu on the screen, and keep continuing the boot.</text:p>
      <text:list text:style-name="List_20_1" text:continue-numbering="false">
        <text:list-item>
          <text:p text:style-name="LastListParagraph_List_20_1_Content_First"> The displayed name may be different depending on the situation.</text:p>
        </text:list-item>
      </text:list>
      <text:p text:style-name="Text_20_body"><draw:frame draw:style-name="mediacenter" draw:name="6" text:anchor-type="paragraph" draw:z-index="6" svg:width="15.875cm" svg:height="11.924766718507cm"><draw:image xlink:href="Pictures/52193f697af63d8f504f2e0446723c5c.png" xlink:type="simple" xlink:show="embed" xlink:actuate="onLoad"/></draw:frame></text:p>
      <text:p text:style-name="Text_20_body">The disk check will be made while booting is processed, and the Eunhasu image will be installed into the sMS-1000SQ.</text:p>
      <text:list text:style-name="List_20_1" text:continue-numbering="false">
        <text:list-item>
          <text:p text:style-name="LastListParagraph_List_20_1_Content_First"> Once the disk check is completed, press y key 2 times for the installation.</text:p>
        </text:list-item>
      </text:list>
      <text:p text:style-name="Text_20_body"><draw:frame draw:style-name="mediacenter" draw:name="7" text:anchor-type="paragraph" draw:z-index="7" svg:width="15.875cm" svg:height="11.89138576779cm"><draw:image xlink:href="Pictures/375fd5c38a0dd4d02afa2ba1c881009f.png" xlink:type="simple" xlink:show="embed" xlink:actuate="onLoad"/></draw:frame></text:p>
      <text:list text:style-name="List_20_1" text:continue-numbering="false">
        <text:list-item>
          <text:p text:style-name="LastListParagraph_List_20_1_Content_First"> The screenshot of the installation process</text:p>
        </text:list-item>
      </text:list>
      <text:p text:style-name="Text_20_body"><draw:frame draw:style-name="mediacenter" draw:name="8" text:anchor-type="paragraph" draw:z-index="8" svg:width="15.875cm" svg:height="11.72765625cm"><draw:image xlink:href="Pictures/7082478d61be57151e36ea087a9a9527.png" xlink:type="simple" xlink:show="embed" xlink:actuate="onLoad"/></draw:frame></text:p>
      <text:p text:style-name="Text_20_body">Once the installation is completed, reboot the device.
<draw:frame draw:style-name="mediacenter" draw:name="9" text:anchor-type="paragraph" draw:z-index="9" svg:width="15.875cm" svg:height="11.7078125cm"><draw:image xlink:href="Pictures/b35b69e792784229ac2d432d8972face.png" xlink:type="simple" xlink:show="embed" xlink:actuate="onLoad"/></draw:frame></text:p>
      <text:h text:style-name="Heading_20_2" text:outline-level="2"><text:bookmark-start text:name="__RefHeading___increase_the_partition_size_for_the_storage_12"/><text:bookmark-start text:name="increase_the_partition_size_for_the_storage"/>Increase the partition size for the storage<text:bookmark-end text:name="__RefHeading___increase_the_partition_size_for_the_storage_12"/><text:bookmark-end text:name="increase_the_partition_size_for_the_storage"/></text:h>
      <text:p text:style-name="Text_20_body">After re-booting the sMS-1000SQ Eunhasu, press the Ctrl+Alt+F2 buttons to go to the prompt mode.</text:p>
      <text:h text:style-name="Heading_20_3" text:outline-level="3"><text:bookmark-start text:name="__RefHeading___login_13"/><text:bookmark-start text:name="login"/>Login<text:bookmark-end text:name="__RefHeading___login_13"/><text:bookmark-end text:name="login"/></text:h>
      <text:list text:style-name="List_20_1" text:continue-numbering="false">
        <text:list-item>
          <text:p text:style-name="List_20_1_Content_First"> ID : root</text:p>
        </text:list-item>
        <text:list-item>
          <text:p text:style-name="List_20_1_Content_Last"> PW : sotmaudio</text:p>
        </text:list-item>
      </text:list>
      <text:p text:style-name="Text_20_body"><draw:frame draw:style-name="mediacenter" draw:name="10" text:anchor-type="paragraph" draw:z-index="10" svg:width="15.875cm" svg:height="2.4860178970917cm"><draw:image xlink:href="Pictures/421633b297bb69c70399138489c9634b.png" xlink:type="simple" xlink:show="embed" xlink:actuate="onLoad"/></draw:frame></text:p>
      <text:h text:style-name="Heading_20_3" text:outline-level="3"><text:bookmark-start text:name="__RefHeading___increase_the_partition_size_14"/><text:bookmark-start text:name="increase_the_partition_size"/>Increase the partition size<text:bookmark-end text:name="__RefHeading___increase_the_partition_size_14"/><text:bookmark-end text:name="increase_the_partition_size"/></text:h>
      <text:list text:style-name="List_20_1" text:continue-numbering="false">
        <text:list-item>
          <text:p text:style-name="LastListParagraph_List_20_1_Content_First"> Run the command line like the below.</text:p>
        </text:list-item>
      </text:list>
      <text:p text:style-name="Text_20_body">[root@localhost-live ~]# sh install/step1.sh
<draw:frame draw:style-name="mediacenter" draw:name="11" text:anchor-type="paragraph" draw:z-index="11" svg:width="15.875cm" svg:height="2.546978021978cm"><draw:image xlink:href="Pictures/5e91f61ef5821ac1ab6c8094827120ab.png" xlink:type="simple" xlink:show="embed" xlink:actuate="onLoad"/></draw:frame></text:p>
      <text:p text:style-name="Text_20_body"><draw:frame draw:style-name="mediacenter" draw:name="12" text:anchor-type="paragraph" draw:z-index="12" svg:width="15.875cm" svg:height="14.022607934656cm"><draw:image xlink:href="Pictures/05a87ce806a406a52c4c3b72015952c4.png" xlink:type="simple" xlink:show="embed" xlink:actuate="onLoad"/></draw:frame></text:p>
      <text:h text:style-name="Heading_20_2" text:outline-level="2"><text:bookmark-start text:name="__RefHeading___mount_an_extra_storage_drive_15"/><text:bookmark-start text:name="mount_an_extra_storage_drive"/>Mount an extra storage drive<text:bookmark-end text:name="__RefHeading___mount_an_extra_storage_drive_15"/><text:bookmark-end text:name="mount_an_extra_storage_drive"/></text:h>
      <text:p text:style-name="Text_20_body">Precaution, if you don't have an extra storage drive, please omit this process.</text:p>
      <text:list text:style-name="Numbering_20_1" text:continue-numbering="false">
        <text:list-item>
          <text:p text:style-name="Numbering_20_1_Content_First"> Make sure you have powered off the sMS-1000SQ, and connect the extra storage drive.</text:p>
        </text:list-item>
        <text:list-item>
          <text:p text:style-name="Numbering_20_1_Content_Last"> After powering up the sMS-1000SQ and completing the booting, log in using the ID an PW above with the same procedure as <text:a xlink:type="simple" xlink:href="#__RefHeading___increase_the_partition_size_for_the_storage_12" text:style-name="Local_20_link" text:visited-style-name="Visited_20_Local_20_Link">increase_the_partition_size_for_the_storage</text:a>.</text:p>
        </text:list-item>
      </text:list>
      <text:h text:style-name="Heading_20_3" text:outline-level="3"><text:bookmark-start text:name="__RefHeading___run_the_mount_script_16"/><text:bookmark-start text:name="run_the_mount_script"/>Run the mount script<text:bookmark-end text:name="__RefHeading___run_the_mount_script_16"/><text:bookmark-end text:name="run_the_mount_script"/></text:h>
      <text:p text:style-name="Text_20_body">Run the mount script.</text:p>
      <text:p text:style-name="Text_20_body">[root@localhost-live ~]# sh install/eunhasu_check_hdd.sh</text:p>
      <text:p text:style-name="Text_20_body"><draw:frame draw:style-name="mediacenter" draw:name="13" text:anchor-type="paragraph" draw:z-index="13" svg:width="15.875cm" svg:height="6.4298742138365cm"><draw:image xlink:href="Pictures/e3a9a8065a0f55a19e08223c3f9fa61e.png" xlink:type="simple" xlink:show="embed" xlink:actuate="onLoad"/></draw:frame></text:p>
      <text:h text:style-name="Heading_20_2" text:outline-level="2"><text:bookmark-start text:name="__RefHeading___download_17"/><text:bookmark-start text:name="download"/>Download<text:bookmark-end text:name="__RefHeading___download_17"/><text:bookmark-end text:name="download"/></text:h>
      <text:h text:style-name="Heading_20_3" text:outline-level="3"><text:bookmark-start text:name="__RefHeading___utilities_18"/><text:bookmark-start text:name="utilities"/>Utilities<text:bookmark-end text:name="__RefHeading___utilities_18"/><text:bookmark-end text:name="utilities"/></text:h>
      <text:list text:style-name="List_20_1" text:continue-numbering="false">
        <text:list-item>
          <text:p text:style-name="LastListParagraph_List_20_1_Content_First"> <text:a xlink:type="simple" xlink:href="https://github.com/pbatard/rufus/releases/download/v3.4/rufus-3.4.exe" text:style-name="Internet_20_link" text:visited-style-name="Visited_20_Internet_20_Link">Download Rufus V3.4</text:a></text:p>
        </text:list-item>
      </text:list>
      <text:h text:style-name="Heading_20_3" text:outline-level="3"><text:bookmark-start text:name="__RefHeading___eunhasu_x86_image_file_19"/><text:bookmark-start text:name="eunhasu_x86_image_file"/>Eunhasu x86 image file<text:bookmark-end text:name="__RefHeading___eunhasu_x86_image_file_19"/><text:bookmark-end text:name="eunhasu_x86_image_file"/></text:h>
      <text:list text:style-name="List_20_1" text:continue-numbering="false">
        <text:list-item>
          <text:p text:style-name="LastListParagraph_List_20_1_Content_First"> <text:a xlink:type="simple" xlink:href="http://sotmaudio.myds.me:5000/sharing/GBjPtviFC" text:style-name="Internet_20_link" text:visited-style-name="Visited_20_Internet_20_Link">Eunhasu x86 V0.4.60</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69-12-31T19::00:00</meta:creation-date>
    <dc:creator>Generated</dc:creator>
    <dc:date>1969-12-31T19::00:00</dc:date>
    <dc:language>en-US</dc:language>
    <meta:editing-cycles>1</meta:editing-cycles>
    <meta:editing-duration>PT0S</meta:editing-duration>
    <dc:title>en:eunhasu:installing_x86</dc:title>
  </office:meta>
</office:document-meta>
</file>