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6b541554c017face174718e220d31e.png"/>
  <manifest:file-entry manifest:media-type="image/png" manifest:full-path="Pictures/604512de238048b90986a9f5779d0224.png"/>
  <manifest:file-entry manifest:media-type="image/png" manifest:full-path="Pictures/d725a2a505eb2b90dba3b1a8958eed17.png"/>
  <manifest:file-entry manifest:media-type="image/png" manifest:full-path="Pictures/3d046ff5c0cbbbb010fdd3ed23c17183.png"/>
  <manifest:file-entry manifest:media-type="image/png" manifest:full-path="Pictures/8b8372f79373dcf6b689ccc67349c598.png"/>
  <manifest:file-entry manifest:media-type="image/png" manifest:full-path="Pictures/dd96cbd3ea4b40bf71ce0da757ec4280.png"/>
  <manifest:file-entry manifest:media-type="image/png" manifest:full-path="Pictures/4c40b5b06af8cbe20c2b4641f7f6d065.png"/>
  <manifest:file-entry manifest:media-type="image/png" manifest:full-path="Pictures/3eb44bd1bbe1a7beac4edf3a854ffe62.png"/>
  <manifest:file-entry manifest:media-type="image/png" manifest:full-path="Pictures/9d584cf8cdf15fcd4b6d224ef1a03239.png"/>
  <manifest:file-entry manifest:media-type="image/png" manifest:full-path="Pictures/61d41459fdf7f0079d9f57e30e04366d.png"/>
  <manifest:file-entry manifest:media-type="image/png" manifest:full-path="Pictures/1e756cd96aebfd5476bb7aeb776b1947.png"/>
  <manifest:file-entry manifest:media-type="image/png" manifest:full-path="Pictures/7e0750957cff27437ff425dfe443259c.png"/>
  <manifest:file-entry manifest:media-type="image/png" manifest:full-path="Pictures/dfdbb9ac506005d24fb4c5bf54ca6bbb.png"/>
  <manifest:file-entry manifest:media-type="image/png" manifest:full-path="Pictures/a6a89154e9adfd1e37886f815989c672.png"/>
  <manifest:file-entry manifest:media-type="image/png" manifest:full-path="Pictures/20ad10797587ee04f3511a1aa5a37c9b.png"/>
  <manifest:file-entry manifest:media-type="image/png" manifest:full-path="Pictures/9eddfa7c13e549b83483141ed39596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additional_disk_eunhasu"/>1. Enter Webmin page by typing <text:a xlink:type="simple" xlink:href="https://Eunhasu" text:style-name="Internet_20_link" text:visited-style-name="Visited_20_Internet_20_Link">https://Eunhasu</text:a> IP Address:10000/</text:p>
      <text:p text:style-name="Text_20_body">A. Username: root , Password: sotmaudio
<draw:frame draw:style-name="mediacenter" draw:name="0" text:anchor-type="paragraph" draw:z-index="0" svg:width="24.077083333333cm" style:rel-width="100%" svg:height="8.7841666666667cm" style:rel-height="scale"><draw:image xlink:href="Pictures/646b541554c017face174718e220d31e.png" xlink:type="simple" xlink:show="embed" xlink:actuate="onLoad"/></draw:frame></text:p>
      <text:p text:style-name="Text_20_body">2. Click Webmin → Hardware → Partitions on Local Disks, and then check the additional disk.	
<draw:frame draw:style-name="mediacenter" draw:name="1" text:anchor-type="paragraph" draw:z-index="1" svg:width="24.182916666667cm" style:rel-width="100%" svg:height="15.08125cm" style:rel-height="scale"><draw:image xlink:href="Pictures/604512de238048b90986a9f5779d0224.png" xlink:type="simple" xlink:show="embed" xlink:actuate="onLoad"/></draw:frame></text:p>
      <text:p text:style-name="Text_20_body">3. Click the Cread Parition Table.
<draw:frame draw:style-name="mediacenter" draw:name="2" text:anchor-type="paragraph" draw:z-index="2" svg:width="24.077083333333cm" style:rel-width="100%" svg:height="15.08125cm" style:rel-height="scale"><draw:image xlink:href="Pictures/d725a2a505eb2b90dba3b1a8958eed17.png" xlink:type="simple" xlink:show="embed" xlink:actuate="onLoad"/></draw:frame></text:p>
      <text:p text:style-name="Text_20_body">4. Choose GPT for Partition table format and then click Wipe and Re-Label.
<draw:frame draw:style-name="mediacenter" draw:name="3" text:anchor-type="paragraph" draw:z-index="3" svg:width="24.077083333333cm" style:rel-width="100%" svg:height="14.9225cm" style:rel-height="scale"><draw:image xlink:href="Pictures/3d046ff5c0cbbbb010fdd3ed23c17183.png" xlink:type="simple" xlink:show="embed" xlink:actuate="onLoad"/></draw:frame></text:p>
      <text:p text:style-name="Text_20_body">5. Then, click Add primary partition.
<draw:frame draw:style-name="mediacenter" draw:name="4" text:anchor-type="paragraph" draw:z-index="4" svg:width="24.077083333333cm" style:rel-width="100%" svg:height="15.08125cm" style:rel-height="scale"><draw:image xlink:href="Pictures/8b8372f79373dcf6b689ccc67349c598.png" xlink:type="simple" xlink:show="embed" xlink:actuate="onLoad"/></draw:frame></text:p>
      <text:p text:style-name="Text_20_body">6. Select Type to Linux EXT and click the Create button.
<draw:frame draw:style-name="mediacenter" draw:name="5" text:anchor-type="paragraph" draw:z-index="5" svg:width="24.077083333333cm" style:rel-width="100%" svg:height="15.08125cm" style:rel-height="scale"><draw:image xlink:href="Pictures/dd96cbd3ea4b40bf71ce0da757ec4280.png" xlink:type="simple" xlink:show="embed" xlink:actuate="onLoad"/></draw:frame></text:p>
      <text:p text:style-name="Text_20_body">7. Click the partition number.
<draw:frame draw:style-name="mediacenter" draw:name="6" text:anchor-type="paragraph" draw:z-index="6" svg:width="24.077083333333cm" style:rel-width="100%" svg:height="15.08125cm" style:rel-height="scale"><draw:image xlink:href="Pictures/4c40b5b06af8cbe20c2b4641f7f6d065.png" xlink:type="simple" xlink:show="embed" xlink:actuate="onLoad"/></draw:frame></text:p>
      <text:p text:style-name="Text_20_body">8. Select the New Linux Native (ext4) and then click the Create Filesystem button.
<draw:frame draw:style-name="mediacenter" draw:name="7" text:anchor-type="paragraph" draw:z-index="7" svg:width="24.077083333333cm" style:rel-width="100%" svg:height="15.08125cm" style:rel-height="scale"><draw:image xlink:href="Pictures/3eb44bd1bbe1a7beac4edf3a854ffe62.png" xlink:type="simple" xlink:show="embed" xlink:actuate="onLoad"/></draw:frame></text:p>
      <text:p text:style-name="Text_20_body">9. Wait about 20seconds and click Return to disk list.
<draw:frame draw:style-name="mediacenter" draw:name="8" text:anchor-type="paragraph" draw:z-index="8" svg:width="24.077083333333cm" style:rel-width="100%" svg:height="14.975416666667cm" style:rel-height="scale"><draw:image xlink:href="Pictures/9d584cf8cdf15fcd4b6d224ef1a03239.png" xlink:type="simple" xlink:show="embed" xlink:actuate="onLoad"/></draw:frame></text:p>
      <text:p text:style-name="Text_20_body">10. Enter /mw/data/music/&lt;name&gt; as an example below, and choose ext14 then click the Mount Partition On button.
<draw:frame draw:style-name="mediacenter" draw:name="9" text:anchor-type="paragraph" draw:z-index="9" svg:width="24.077083333333cm" style:rel-width="100%" svg:height="14.9225cm" style:rel-height="scale"><draw:image xlink:href="Pictures/61d41459fdf7f0079d9f57e30e04366d.png" xlink:type="simple" xlink:show="embed" xlink:actuate="onLoad"/></draw:frame></text:p>
      <text:p text:style-name="Text_20_body">11. Select the disk that you added in Partition with ID section and check Yes for “Continue boot even if mount fails?” and then click the Create button.
<draw:frame draw:style-name="mediacenter" draw:name="10" text:anchor-type="paragraph" draw:z-index="10" svg:width="24.077083333333cm" style:rel-width="100%" svg:height="14.710833333333cm" style:rel-height="scale"><draw:image xlink:href="Pictures/1e756cd96aebfd5476bb7aeb776b1947.png" xlink:type="simple" xlink:show="embed" xlink:actuate="onLoad"/></draw:frame></text:p>
      <text:p text:style-name="Text_20_body">12. Now, you can check the disk is now mounted in the designated path.
<draw:frame draw:style-name="mediacenter" draw:name="{{ :done_process.png | Legend" text:anchor-type="paragraph" draw:z-index="0" svg:width="24.077083333333cm" style:rel-width="100%"><draw:text-box><text:p text:style-name="legendcenter"><draw:frame draw:style-name="mediacenter" draw:name="{{ :done_process.png |" text:anchor-type="paragraph" draw:z-index="11" svg:width="24.077083333333cm" style:rel-width="100%" svg:height="20.690416666667cm" style:rel-height="scale"><draw:image xlink:href="Pictures/7e0750957cff27437ff425dfe443259c.png" xlink:type="simple" xlink:show="embed" xlink:actuate="onLoad"/></draw:frame>{{ :done_process.png |</text:p></draw:text-box></draw:frame></text:p>
      <text:p text:style-name="Text_20_body">13. Go to check Mount status at Webmin → System → Disk and Network Filesystems after the reboot. 
<draw:frame draw:style-name="mediacenter" draw:name="12" text:anchor-type="paragraph" draw:z-index="12" svg:width="24.077083333333cm" style:rel-width="100%" svg:height="15.71625cm" style:rel-height="scale"><draw:image xlink:href="Pictures/dfdbb9ac506005d24fb4c5bf54ca6bbb.png" xlink:type="simple" xlink:show="embed" xlink:actuate="onLoad"/></draw:frame></text:p>
      <text:p text:style-name="Text_20_body">14. Access sMB-Q370 by using SSH program(Putty) 
A. Enter the IP addres to be accesible to the sMB-Q370
<draw:frame draw:style-name="mediacenter" draw:name="13" text:anchor-type="paragraph" draw:z-index="13" svg:width="13.599583333333cm" svg:height="13.17625cm"><draw:image xlink:href="Pictures/a6a89154e9adfd1e37886f815989c672.png" xlink:type="simple" xlink:show="embed" xlink:actuate="onLoad"/></draw:frame></text:p>
      <text:p text:style-name="Text_20_body">B. ID : root, PW : sotmaudio(when entering the password, the letters won't be shown.)
<draw:frame draw:style-name="mediacenter" draw:name="14" text:anchor-type="paragraph" draw:z-index="14" svg:width="21.537083333333cm" style:rel-width="100%" svg:height="4.5508333333333cm" style:rel-height="scale"><draw:image xlink:href="Pictures/20ad10797587ee04f3511a1aa5a37c9b.png" xlink:type="simple" xlink:show="embed" xlink:actuate="onLoad"/></draw:frame></text:p>
      <text:p text:style-name="Text_20_body">C. Use the following command to disable webmin.
a. systemctl stop webmin
b. systemctl disable webmin
<draw:frame draw:style-name="mediacenter" draw:name="15" text:anchor-type="paragraph" draw:z-index="15" svg:width="21.537083333333cm" style:rel-width="100%" svg:height="4.0745833333333cm" style:rel-height="scale"><draw:image xlink:href="Pictures/9eddfa7c13e549b83483141ed39596a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dditional_disk_eunhasu</dc:title>
  </office:meta>
</office:document-meta>
</file>