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168a3460552ca4c60973376838fff3e.png"/>
  <manifest:file-entry manifest:media-type="image/png" manifest:full-path="Pictures/f6e123f10c87abf98040de5db3b47a39.png"/>
  <manifest:file-entry manifest:media-type="image/png" manifest:full-path="Pictures/091e414053410dc3e970b473b03b9fcc.png"/>
  <manifest:file-entry manifest:media-type="image/png" manifest:full-path="Pictures/7aa137587bbe2c7911a0a790f354b4e4.png"/>
  <manifest:file-entry manifest:media-type="image/png" manifest:full-path="Pictures/d73fd8a32d9d79851b20c0e137770a0c.png"/>
  <manifest:file-entry manifest:media-type="image/png" manifest:full-path="Pictures/a61714be993d40959f17c21dd1a805f4.png"/>
  <manifest:file-entry manifest:media-type="image/png" manifest:full-path="Pictures/055e4dbd8bcca7b78750f5365d0465b6.png"/>
  <manifest:file-entry manifest:media-type="image/png" manifest:full-path="Pictures/66bdd97aa04a201477642d62a12b845f.png"/>
  <manifest:file-entry manifest:media-type="image/png" manifest:full-path="Pictures/bcaf89cec87c97d62ec60f9eb835db58.png"/>
  <manifest:file-entry manifest:media-type="image/png" manifest:full-path="Pictures/c0596bcbc3023910c2649e68779c7e21.png"/>
  <manifest:file-entry manifest:media-type="image/png" manifest:full-path="Pictures/303eac4df52aaf41251a4e31a0def7d7.png"/>
  <manifest:file-entry manifest:media-type="image/png" manifest:full-path="Pictures/0e1d733231a4e94e03b5e5943065201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retta"/><text:bookmark-start text:name="__RefHeading___diretta_setup_guide_1"/><text:bookmark-start text:name="diretta_setup_guide"/>Diretta Setup Guide<text:bookmark-end text:name="__RefHeading___diretta_setup_guide_1"/><text:bookmark-end text:name="diretta_setup_guide"/></text:h>
      <text:h text:style-name="Heading_20_2" text:outline-level="2"><text:bookmark-start text:name="__RefHeading___about_diretta_2"/><text:bookmark-start text:name="about_diretta"/>About Diretta<text:bookmark-end text:name="__RefHeading___about_diretta_2"/><text:bookmark-end text:name="about_diretta"/></text:h>
      <text:p text:style-name="Text_20_body">Diretta is a network audio protocol designed for <text:span text:style-name="Strong_20_Emphasis">high-quality network audio playback</text:span>.</text:p>
      <text:p text:style-name="Text_20_body">In a traditional network audio system, large blocks of audio data are transmitted over the network.  
These large data transfers can cause fluctuations in processing load and electrical current inside audio devices.  
Such fluctuations may introduce additional noise that can affect sound quality.</text:p>
      <text:p text:style-name="Text_20_body">Diretta takes a different approach.</text:p>
      <text:p text:style-name="Text_20_body">Instead of sending large chunks of audio data, Diretta transmits the audio stream as <text:span text:style-name="Strong_20_Emphasis">small, precisely timed packets</text:span>.  
This allows the playback device to process the audio data in a more stable and predictable way, which helps reduce internal noise and improves playback performance.</text:p>
      <text:p text:style-name="Text_20_body">A Diretta system consists of two main components:</text:p>
      <text:list text:style-name="List_20_1" text:continue-numbering="false">
        <text:list-item>
          <text:p text:style-name="List_20_1_Content_First"> <text:span text:style-name="Strong_20_Emphasis">Diretta Host</text:span> – The device that sends audio data over the network.  </text:p>
        </text:list-item>
        <text:list-item>
          <text:p text:style-name="List_20_1_Content_Last"> <text:span text:style-name="Strong_20_Emphasis">Diretta Target</text:span> – The device that receives the audio stream and outputs it to the DAC.</text:p>
        </text:list-item>
      </text:list>
      <text:p text:style-name="Text_20_body">In most systems:</text:p>
      <text:list text:style-name="List_20_1" text:continue-numbering="false">
        <text:list-item>
          <text:p text:style-name="List_20_1_Content_First"> The <text:span text:style-name="Strong_20_Emphasis">music player runs on the Host device</text:span></text:p>
        </text:list-item>
        <text:list-item>
          <text:p text:style-name="List_20_1_Content_Last"> The <text:span text:style-name="Strong_20_Emphasis">Target device focuses only on audio playback</text:span></text:p>
        </text:list-item>
      </text:list>
      <text:p text:style-name="Text_20_body">This separation allows the playback device to operate with minimal processing load, which can help improve overall sound quality.</text:p>
      <text:p text:style-name="Horizontal_20_Line"/>
      <text:h text:style-name="Heading_20_2" text:outline-level="2"><text:bookmark-start text:name="__RefHeading___diretta_system_example_3"/><text:bookmark-start text:name="diretta_system_example"/>Diretta System Example<text:bookmark-end text:name="__RefHeading___diretta_system_example_3"/><text:bookmark-end text:name="diretta_system_example"/></text:h>
      <text:p text:style-name="Text_20_body"><draw:frame draw:style-name="mediacenter" draw:name="0" text:anchor-type="paragraph" draw:z-index="0" svg:width="43.391666666667cm" style:rel-width="100%" svg:height="25.294166666667cm" style:rel-height="scale"><draw:image xlink:href="Pictures/a168a3460552ca4c60973376838fff3e.png" xlink:type="simple" xlink:show="embed" xlink:actuate="onLoad"/></draw:frame></text:p>
      <text:p text:style-name="Horizontal_20_Line"/>
      <text:h text:style-name="Heading_20_2" text:outline-level="2"><text:bookmark-start text:name="__RefHeading___what_is_mtu_and_why_diretta_uses_it_4"/><text:bookmark-start text:name="what_is_mtu_and_why_diretta_uses_it"/>What is MTU and Why Diretta Uses It<text:bookmark-end text:name="__RefHeading___what_is_mtu_and_why_diretta_uses_it_4"/><text:bookmark-end text:name="what_is_mtu_and_why_diretta_uses_it"/></text:h>
      <text:p text:style-name="Text_20_body">MTU (Maximum Transmission Unit) defines the maximum packet size that can be transmitted over a network.</text:p>
      <text:p text:style-name="Text_20_body">In most networks, the default MTU value is <text:span text:style-name="Strong_20_Emphasis">1500 bytes</text:span>.</text:p>
      <text:p text:style-name="Text_20_body">Diretta allows the MTU size to be adjusted because larger packet sizes can sometimes improve transmission efficiency and reduce processing overhead.</text:p>
      <text:p text:style-name="Text_20_body">However, MTU settings must match between devices in the network.</text:p>
      <text:p text:style-name="Text_20_body">If the MTU values do not match, network communication problems may occur.</text:p>
      <text:p text:style-name="Text_20_body">For this reason, MTU configuration options were added in later Eunhasu versions from 0.6.3 to allow advanced optimization of Diretta network performance.</text:p>
      <text:p text:style-name="Text_20_body">It is recommended to first verify that Diretta operates correctly with the default MTU value of 1500 before changing the MTU setting.</text:p>
      <text:p text:style-name="Text_20_body">In Eunhasu, the MTU value can be configured under System Config → Ethernet.</text:p>
      <text:p text:style-name="Text_20_body">When increasing the MTU value, all devices on the network (Host, Target, switches, routers, etc.) must support the configured value.</text:p>
      <text:p text:style-name="Text_20_body">Jumbo Frame (extended MTU) should only be used in network environments that support it.</text:p>
      <text:p text:style-name="Text_20_body">Additionally, the maximum supported MTU value may vary depending on the device model.</text:p>
      <text:p text:style-name="Text_20_body">* sMS-2000, sMS-1000SQ : supports MTU up to 9014</text:p>
      <text:p text:style-name="Text_20_body">* sMS-200, sMS-200ultra : supports MTU up to 1500</text:p>
      <text:p text:style-name="Horizontal_20_Line"/>
      <text:h text:style-name="Heading_20_2" text:outline-level="2"><text:bookmark-start text:name="__RefHeading___how_to_configure_diretta_target_5"/><text:bookmark-start text:name="how_to_configure_diretta_target"/>How to configure Diretta Target<text:bookmark-end text:name="__RefHeading___how_to_configure_diretta_target_5"/><text:bookmark-end text:name="how_to_configure_diretta_target"/></text:h>
      <text:p text:style-name="Text_20_body">1. Open <text:span text:style-name="Strong_20_Emphasis">Diretta Config</text:span>.</text:p>
      <text:p text:style-name="Text_20_body">2. Set:</text:p>
      <text:p text:style-name="Text_20_body">Diretta Mode → Target</text:p>
      <text:p text:style-name="Text_20_body">3. Select the <text:span text:style-name="Strong_20_Emphasis">Target Audio Device</text:span>.</text:p>
      <text:p text:style-name="Text_20_body">4. Click <text:span text:style-name="Strong_20_Emphasis">Save Changes</text:span>.</text:p>
      <text:p text:style-name="Text_20_body">5. Click <text:span text:style-name="Strong_20_Emphasis">Start</text:span>.</text:p>
      <text:p text:style-name="Text_20_body"><draw:frame draw:style-name="mediacenter" draw:name="1" text:anchor-type="paragraph" draw:z-index="1" svg:width="37.385625cm" style:rel-width="100%" svg:height="25.87625cm" style:rel-height="scale"><draw:image xlink:href="Pictures/f6e123f10c87abf98040de5db3b47a39.png" xlink:type="simple" xlink:show="embed" xlink:actuate="onLoad"/></draw:frame></text:p>
      <text:p text:style-name="Horizontal_20_Line"/>
      <text:h text:style-name="Heading_20_2" text:outline-level="2"><text:bookmark-start text:name="__RefHeading___how_to_configure_diretta_host_6"/><text:bookmark-start text:name="how_to_configure_diretta_host"/>How to configure Diretta Host<text:bookmark-end text:name="__RefHeading___how_to_configure_diretta_host_6"/><text:bookmark-end text:name="how_to_configure_diretta_host"/></text:h>
      <text:p text:style-name="Text_20_body">1. Open <text:span text:style-name="Strong_20_Emphasis">Diretta Config</text:span>.</text:p>
      <text:p text:style-name="Text_20_body">2. Set:</text:p>
      <text:p text:style-name="Text_20_body">Diretta Mode → Host</text:p>
      <text:p text:style-name="Text_20_body">3. Click <text:span text:style-name="Strong_20_Emphasis">Save Changes</text:span>.</text:p>
      <text:p text:style-name="Text_20_body">4. Click <text:span text:style-name="Strong_20_Emphasis">Start</text:span>.</text:p>
      <text:p text:style-name="Text_20_body"><draw:frame draw:style-name="mediacenter" draw:name="2" text:anchor-type="paragraph" draw:z-index="2" svg:width="37.385625cm" style:rel-width="100%" svg:height="25.982083333333cm" style:rel-height="scale"><draw:image xlink:href="Pictures/091e414053410dc3e970b473b03b9fcc.png" xlink:type="simple" xlink:show="embed" xlink:actuate="onLoad"/></draw:frame></text:p>
      <text:p text:style-name="Horizontal_20_Line"/>
      <text:h text:style-name="Heading_20_2" text:outline-level="2"><text:bookmark-start text:name="__RefHeading___selecting_the_diretta_audio_device_7"/><text:bookmark-start text:name="selecting_the_diretta_audio_device"/>Selecting the Diretta Audio Device<text:bookmark-end text:name="__RefHeading___selecting_the_diretta_audio_device_7"/><text:bookmark-end text:name="selecting_the_diretta_audio_device"/></text:h>
      <text:p text:style-name="Text_20_body">1. Open <text:span text:style-name="Strong_20_Emphasis">Music Player Config</text:span>.</text:p>
      <text:p text:style-name="Text_20_body">2. Select the <text:span text:style-name="Strong_20_Emphasis">Diretta Target device</text:span>.</text:p>
      <text:p text:style-name="Text_20_body">3. Click <text:span text:style-name="Strong_20_Emphasis">Save Changes</text:span>.</text:p>
      <text:p text:style-name="Text_20_body"><draw:frame draw:style-name="mediacenter" draw:name="3" text:anchor-type="paragraph" draw:z-index="3" svg:width="37.385625cm" style:rel-width="100%" svg:height="23.415625cm" style:rel-height="scale"><draw:image xlink:href="Pictures/7aa137587bbe2c7911a0a790f354b4e4.png" xlink:type="simple" xlink:show="embed" xlink:actuate="onLoad"/></draw:frame></text:p>
      <text:p text:style-name="Horizontal_20_Line"/>
      <text:h text:style-name="Heading_20_2" text:outline-level="2"><text:bookmark-start text:name="__RefHeading___using_a_windows_pc_as_a_diretta_host_8"/><text:bookmark-start text:name="using_a_windows_pc_as_a_diretta_host"/>Using a Windows PC as a Diretta Host<text:bookmark-end text:name="__RefHeading___using_a_windows_pc_as_a_diretta_host_8"/><text:bookmark-end text:name="using_a_windows_pc_as_a_diretta_host"/></text:h>
      <text:p text:style-name="Text_20_body">Install the <text:span text:style-name="Strong_20_Emphasis">Diretta ASIO driver</text:span>.</text:p>
      <text:p text:style-name="Text_20_body"><text:a xlink:type="simple" xlink:href="https://docs.sotm-audio.com/lib/exe/fetch.php?media=undefined:sotmasiodriver_3_148_4.zip" text:style-name="Internet_20_link" text:visited-style-name="Visited_20_Internet_20_Link">https://docs.sotm-audio.com/lib/exe/fetch.php?media=undefined:sotmasiodriver_3_148_4.zip</text:a></text:p>
      <text:p text:style-name="Text_20_body">If using <text:span text:style-name="Strong_20_Emphasis">MS Mode3</text:span>, install:</text:p>
      <text:list text:style-name="List_20_1" text:continue-numbering="false">
        <text:list-item>
          <text:p text:style-name="List_20_1_Content_First"> <text:a xlink:type="simple" xlink:href="https://www.winpcap.org/devel.htm" text:style-name="Internet_20_link" text:visited-style-name="Visited_20_Internet_20_Link">WinPcap</text:a></text:p>
        </text:list-item>
        <text:list-item>
          <text:p text:style-name="List_20_1_Content_Last"> <text:a xlink:type="simple" xlink:href="https://npcap.com/" text:style-name="Internet_20_link" text:visited-style-name="Visited_20_Internet_20_Link">Npcap</text:a></text:p>
        </text:list-item>
      </text:list>
      <text:p text:style-name="Text_20_body">Configure using <text:span text:style-name="Strong_20_Emphasis">SOtM ASIO Configure</text:span>.</text:p>
      <text:p text:style-name="Text_20_body"><draw:frame draw:style-name="mediacenter" draw:name="4" text:anchor-type="paragraph" draw:z-index="4" svg:width="13.282083333333cm" svg:height="11.694583333333cm"><draw:image xlink:href="Pictures/d73fd8a32d9d79851b20c0e137770a0c.png" xlink:type="simple" xlink:show="embed" xlink:actuate="onLoad"/></draw:frame></text:p>
      <text:p text:style-name="Text_20_body"><draw:frame draw:style-name="mediacenter" draw:name="5" text:anchor-type="paragraph" draw:z-index="5" svg:width="19.341041666667cm" style:rel-width="100%" svg:height="19.764375cm" style:rel-height="scale"><draw:image xlink:href="Pictures/a61714be993d40959f17c21dd1a805f4.png" xlink:type="simple" xlink:show="embed" xlink:actuate="onLoad"/></draw:frame></text:p>
      <text:p text:style-name="Horizontal_20_Line"/>
      <text:h text:style-name="Heading_20_2" text:outline-level="2"><text:bookmark-start text:name="__RefHeading___direct_ethernet_connection_setup_9"/><text:bookmark-start text:name="direct_ethernet_connection_setup"/>Direct Ethernet Connection Setup<text:bookmark-end text:name="__RefHeading___direct_ethernet_connection_setup_9"/><text:bookmark-end text:name="direct_ethernet_connection_setup"/></text:h>
      <text:p text:style-name="Text_20_body">Direct Ethernet connection allows the <text:span text:style-name="Strong_20_Emphasis">Diretta Host and Diretta Target devices to be connected directly using an Ethernet cable</text:span> without passing through a router or network switch.</text:p>
      <text:p text:style-name="Text_20_body">In some systems, this configuration may help reduce network traffic and interference, which can improve the stability of Diretta playback.</text:p>
      <text:p text:style-name="Text_20_body">Example:</text:p>
      <text:p text:style-name="Preformatted_20_Text"><text:s text:c="8"/>Diretta Host<text:line-break/><text:s text:c="13"/>│<text:line-break/><text:s text:c="6"/>Direct Ethernet Cable<text:line-break/><text:s text:c="13"/>│<text:line-break/><text:s text:c="8"/>Diretta Target<text:line-break/><text:s text:c="13"/>│<text:line-break/><text:s text:c="13"/>▼<text:line-break/><text:s text:c="13"/>DAC</text:p>
      <text:p text:style-name="Text_20_body">This setup is optional and typically used for advanced configurations.</text:p>
      <text:p text:style-name="Horizontal_20_Line"/>
      <text:p text:style-name="Text_20_body"><text:span text:style-name="Strong_20_Emphasis">Required Equipment</text:span></text:p>
      <text:p text:style-name="Text_20_body">Before starting the setup, prepare the following:</text:p>
      <text:list text:style-name="List_20_1" text:continue-numbering="false">
        <text:list-item>
          <text:p text:style-name="List_20_1_Content_First"> Ethernet crossover cable</text:p>
        </text:list-item>
        <text:list-item>
          <text:p text:style-name="List_20_1_Content_Last"> USB Ethernet dongle or USB Wi-Fi dongle (if the device has only one Ethernet port)</text:p>
        </text:list-item>
      </text:list>
      <text:p text:style-name="Text_20_body">If the device has only one Ethernet port, a USB network adapter is required so the device can remain connected to the main network while using the other interface for the direct connection.</text:p>
      <text:p text:style-name="Horizontal_20_Line"/>
      <text:p text:style-name="Text_20_body"><text:span text:style-name="Strong_20_Emphasis">Setup Steps</text:span></text:p>
      <text:p text:style-name="Text_20_body">1. Update both the <text:span text:style-name="Strong_20_Emphasis">Diretta Host</text:span> and <text:span text:style-name="Strong_20_Emphasis">Diretta Target</text:span> devices to the latest Eunhasu firmware.</text:p>
      <text:p text:style-name="Text_20_body">2. If your device has only one Ethernet port, connect a <text:span text:style-name="Strong_20_Emphasis">USB Ethernet adapter or USB Wi-Fi dongle</text:span>.</text:p>
      <text:p text:style-name="Text_20_body">3. Open the <text:span text:style-name="Strong_20_Emphasis">Eunhasu Web GUI</text:span> on the <text:span text:style-name="Strong_20_Emphasis">Diretta Target device</text:span>.</text:p>
      <text:p text:style-name="Text_20_body">4. Go to <text:span text:style-name="Strong_20_Emphasis">System Config</text:span>.</text:p>
      <text:p text:style-name="Text_20_body"><draw:frame draw:style-name="mediacenter" draw:name="6" text:anchor-type="paragraph" draw:z-index="6" svg:width="37.385625cm" style:rel-width="100%" svg:height="27.516666666667cm" style:rel-height="scale"><draw:image xlink:href="Pictures/055e4dbd8bcca7b78750f5365d0465b6.png" xlink:type="simple" xlink:show="embed" xlink:actuate="onLoad"/></draw:frame></text:p>
      <text:p text:style-name="Text_20_body">5. If using a Wi-Fi dongle, connect the device to your network.</text:p>
      <text:p text:style-name="Text_20_body"><draw:frame draw:style-name="mediacenter" draw:name="7" text:anchor-type="paragraph" draw:z-index="7" svg:width="37.385625cm" style:rel-width="100%" svg:height="19.05cm" style:rel-height="scale"><draw:image xlink:href="Pictures/66bdd97aa04a201477642d62a12b845f.png" xlink:type="simple" xlink:show="embed" xlink:actuate="onLoad"/></draw:frame></text:p>
      <text:p text:style-name="Text_20_body">6. Access the Eunhasu Web GUI through the connected network interface.</text:p>
      <text:p text:style-name="Text_20_body">7. Configure a <text:span text:style-name="Strong_20_Emphasis">static IP address</text:span> on the Ethernet port that will connect directly to the Diretta Host.</text:p>
      <text:p text:style-name="Text_20_body">Example:</text:p>
      <text:p text:style-name="Text_20_body">IP Address  
xxx.xxx.xxx.nnn</text:p>
      <text:p text:style-name="Text_20_body">Notes:</text:p>
      <text:list text:style-name="List_20_1" text:continue-numbering="false">
        <text:list-item>
          <text:p text:style-name="List_20_1_Content_First"> The first three sections must match the Host network.</text:p>
        </text:list-item>
        <text:list-item>
          <text:p text:style-name="List_20_1_Content_Last"> The final number must be different from the Host device.</text:p>
        </text:list-item>
      </text:list>
      <text:p text:style-name="Text_20_body">Network settings:</text:p>
      <text:list text:style-name="List_20_1" text:continue-numbering="false">
        <text:list-item>
          <text:p text:style-name="List_20_1_Content_First"> Netmask: 255.255.255.0</text:p>
        </text:list-item>
        <text:list-item>
          <text:p text:style-name="List_20_1_Content"> Gateway: leave empty</text:p>
        </text:list-item>
        <text:list-item>
          <text:p text:style-name="List_20_1_Content_Last"> DNS: leave empty</text:p>
        </text:list-item>
      </text:list>
      <text:p text:style-name="Text_20_body"><draw:frame draw:style-name="mediacenter" draw:name="8" text:anchor-type="paragraph" draw:z-index="8" svg:width="37.385625cm" style:rel-width="100%" svg:height="24.976666666667cm" style:rel-height="scale"><draw:image xlink:href="Pictures/bcaf89cec87c97d62ec60f9eb835db58.png" xlink:type="simple" xlink:show="embed" xlink:actuate="onLoad"/></draw:frame></text:p>
      <text:p text:style-name="Text_20_body">8. Click <text:span text:style-name="Strong_20_Emphasis">Save &amp; Reboot System</text:span>.</text:p>
      <text:p text:style-name="Text_20_body">9. After rebooting, open the <text:span text:style-name="Strong_20_Emphasis">Diretta Config page</text:span> on the Target device.</text:p>
      <text:p text:style-name="Text_20_body">Configure:</text:p>
      <text:list text:style-name="List_20_1" text:continue-numbering="false">
        <text:list-item>
          <text:p text:style-name="List_20_1_Content_First"> Diretta Mode → Target</text:p>
        </text:list-item>
        <text:list-item>
          <text:p text:style-name="List_20_1_Content_Last"> Select the <text:span text:style-name="Strong_20_Emphasis">Diretta Target audio device</text:span></text:p>
        </text:list-item>
      </text:list>
      <text:p text:style-name="Text_20_body">Click <text:span text:style-name="Strong_20_Emphasis">Save Changes</text:span>.</text:p>
      <text:p text:style-name="Text_20_body">10. Click <text:span text:style-name="Strong_20_Emphasis">Start</text:span> to activate <text:span text:style-name="Strong_20_Emphasis">Diretta Target mode</text:span>.</text:p>
      <text:p text:style-name="Text_20_body"><draw:frame draw:style-name="mediacenter" draw:name="9" text:anchor-type="paragraph" draw:z-index="9" svg:width="37.385625cm" style:rel-width="100%" svg:height="23.33625cm" style:rel-height="scale"><draw:image xlink:href="Pictures/c0596bcbc3023910c2649e68779c7e21.png" xlink:type="simple" xlink:show="embed" xlink:actuate="onLoad"/></draw:frame></text:p>
      <text:p text:style-name="Horizontal_20_Line"/>
      <text:p text:style-name="Text_20_body"><text:span text:style-name="Strong_20_Emphasis">Important Notice</text:span></text:p>
      <text:p text:style-name="Text_20_body">When configuring a <text:span text:style-name="Strong_20_Emphasis">Direct Ethernet connection</text:span>, the Target device may temporarily connect to the network using <text:span text:style-name="Strong_20_Emphasis">Wi-Fi or a USB Ethernet adapter</text:span> in order to access the Eunhasu Web GUI.</text:p>
      <text:p text:style-name="Text_20_body">In this situation, the <text:span text:style-name="Strong_20_Emphasis">Diretta Host may detect two Diretta Target devices</text:span>.</text:p>
      <text:p text:style-name="Text_20_body">This occurs because the Target device becomes visible through two different network interfaces:</text:p>
      <text:list text:style-name="List_20_1" text:continue-numbering="false">
        <text:list-item>
          <text:p text:style-name="List_20_1_Content_First"> the <text:span text:style-name="Strong_20_Emphasis">direct Ethernet connection</text:span></text:p>
        </text:list-item>
        <text:list-item>
          <text:p text:style-name="List_20_1_Content_Last"> the <text:span text:style-name="Strong_20_Emphasis">Wi-Fi or USB Ethernet connection used for configuration</text:span></text:p>
        </text:list-item>
      </text:list>
      <text:p text:style-name="Text_20_body">Because of this, two Diretta Targets may appear in the Host device's Target list.</text:p>
      <text:p text:style-name="Text_20_body">To avoid incorrect configuration:</text:p>
      <text:list text:style-name="List_20_1" text:continue-numbering="false">
        <text:list-item>
          <text:p text:style-name="List_20_1_Content_First"> After finishing the Target setup, it is recommended <text:span text:style-name="Strong_20_Emphasis">not to use the Wi-Fi or USB Ethernet interface used for configuration</text:span>.</text:p>
        </text:list-item>
        <text:list-item>
          <text:p text:style-name="List_20_1_Content_Last"> Use only the <text:span text:style-name="Strong_20_Emphasis">direct Ethernet connection</text:span> between the Host and Target.</text:p>
        </text:list-item>
      </text:list>
      <text:p text:style-name="Text_20_body">When the configuration is complete, <text:span text:style-name="Strong_20_Emphasis">close the Eunhasu Web GUI browser window completely</text:span> to prevent accidental access through the temporary network interface.</text:p>
      <text:p text:style-name="Horizontal_20_Line"/>
      <text:p text:style-name="Text_20_body"><text:span text:style-name="Strong_20_Emphasis">Configure the Diretta Host</text:span></text:p>
      <text:p text:style-name="Text_20_body">11. Open the <text:span text:style-name="Strong_20_Emphasis">Eunhasu Web GUI</text:span> on the <text:span text:style-name="Strong_20_Emphasis">Diretta Host device</text:span>.</text:p>
      <text:p text:style-name="Text_20_body">12. Go to <text:span text:style-name="Strong_20_Emphasis">System Config</text:span>.</text:p>
      <text:p text:style-name="Text_20_body">13. Configure a <text:span text:style-name="Strong_20_Emphasis">static IP address</text:span> for the Ethernet port that will connect to the Target device.</text:p>
      <text:p text:style-name="Text_20_body">Example:</text:p>
      <text:p text:style-name="Text_20_body">IP Address  
xxx.xxx.xxx.nnn</text:p>
      <text:p text:style-name="Text_20_body">Notes:</text:p>
      <text:list text:style-name="List_20_1" text:continue-numbering="false">
        <text:list-item>
          <text:p text:style-name="List_20_1_Content_First"> The first three sections must match the Target network.</text:p>
        </text:list-item>
        <text:list-item>
          <text:p text:style-name="List_20_1_Content_Last"> The final number must be different from the Target device.</text:p>
        </text:list-item>
      </text:list>
      <text:p text:style-name="Text_20_body">Network settings:</text:p>
      <text:list text:style-name="List_20_1" text:continue-numbering="false">
        <text:list-item>
          <text:p text:style-name="List_20_1_Content_First"> Netmask: 255.255.255.0</text:p>
        </text:list-item>
        <text:list-item>
          <text:p text:style-name="List_20_1_Content"> Gateway: leave empty</text:p>
        </text:list-item>
        <text:list-item>
          <text:p text:style-name="List_20_1_Content_Last"> DNS: leave empty</text:p>
        </text:list-item>
      </text:list>
      <text:p text:style-name="Text_20_body"><draw:frame draw:style-name="mediacenter" draw:name="(Insert Eunhasu 0.6.3 Host Ethernet screenshot) Legend" text:anchor-type="paragraph" draw:z-index="0" svg:width="37.385625cm" style:rel-width="100%"><draw:text-box><text:p text:style-name="legendcenter"><draw:frame draw:style-name="mediacenter" draw:name="(Insert Eunhasu 0.6.3 Host Ethernet screenshot)" text:anchor-type="paragraph" draw:z-index="10" svg:width="37.385625cm" style:rel-width="100%" svg:height="27.516666666667cm" style:rel-height="scale"><draw:image xlink:href="Pictures/303eac4df52aaf41251a4e31a0def7d7.png" xlink:type="simple" xlink:show="embed" xlink:actuate="onLoad"/></draw:frame>(Insert Eunhasu 0.6.3 Host Ethernet screenshot)</text:p></draw:text-box></draw:frame></text:p>
      <text:p text:style-name="Text_20_body">14. Click <text:span text:style-name="Strong_20_Emphasis">Save &amp; Reboot System</text:span>.</text:p>
      <text:p text:style-name="Text_20_body">15. Connect the <text:span text:style-name="Strong_20_Emphasis">Ethernet crossover cable</text:span> between the Host and Target devices.</text:p>
      <text:p text:style-name="Horizontal_20_Line"/>
      <text:p text:style-name="Text_20_body"><text:span text:style-name="Strong_20_Emphasis">Enable Diretta Host Mode</text:span></text:p>
      <text:p text:style-name="Text_20_body">16. Open the <text:span text:style-name="Strong_20_Emphasis">Diretta Config page</text:span> on the Host device.</text:p>
      <text:p text:style-name="Text_20_body">Configure:</text:p>
      <text:list text:style-name="List_20_1" text:continue-numbering="false">
        <text:list-item>
          <text:p text:style-name="List_20_1_Content_First"> Diretta Mode → Host</text:p>
        </text:list-item>
        <text:list-item>
          <text:p text:style-name="List_20_1_Content_Last"> Select the Ethernet port used for the direct connection</text:p>
        </text:list-item>
      </text:list>
      <text:p text:style-name="Text_20_body">Click <text:span text:style-name="Strong_20_Emphasis">Save Changes</text:span>.</text:p>
      <text:p text:style-name="Text_20_body">17. Click <text:span text:style-name="Strong_20_Emphasis">Start</text:span> to activate <text:span text:style-name="Strong_20_Emphasis">Diretta Host mode</text:span>.</text:p>
      <text:p text:style-name="Text_20_body">After a short time, the <text:span text:style-name="Strong_20_Emphasis">Diretta Target device should appear in the Target list</text:span>.</text:p>
      <text:p text:style-name="Text_20_body"><draw:frame draw:style-name="mediacenter" draw:name="11" text:anchor-type="paragraph" draw:z-index="11" svg:width="37.385625cm" style:rel-width="100%" svg:height="26.590625cm" style:rel-height="scale"><draw:image xlink:href="Pictures/0e1d733231a4e94e03b5e59430652019.png" xlink:type="simple" xlink:show="embed" xlink:actuate="onLoad"/></draw:frame></text:p>
      <text:p text:style-name="Horizontal_20_Line"/>
      <text:p text:style-name="Text_20_body"><text:span text:style-name="Strong_20_Emphasis">Select the Audio Device</text:span></text:p>
      <text:p text:style-name="Text_20_body">18. Open <text:span text:style-name="Strong_20_Emphasis">Music Player Config</text:span>.</text:p>
      <text:p text:style-name="Text_20_body">19. Select the <text:span text:style-name="Strong_20_Emphasis">Diretta Target device</text:span> as the audio output device.</text:p>
      <text:p text:style-name="Text_20_body">20. Click <text:span text:style-name="Strong_20_Emphasis">Save Changes</text:span>.</text:p>
      <text:p text:style-name="Text_20_body">21. Start the music player and control it using your smartphone or tablet.</text:p>
      <text:p text:style-name="Horizontal_20_Line"/>
      <text:h text:style-name="Heading_20_2" text:outline-level="2"><text:bookmark-start text:name="__RefHeading___troubleshooting_10"/><text:bookmark-start text:name="troubleshooting"/>Troubleshooting<text:bookmark-end text:name="__RefHeading___troubleshooting_10"/><text:bookmark-end text:name="troubleshooting"/></text:h>
      <text:p text:style-name="Text_20_body">Target not detected</text:p>
      <text:list text:style-name="List_20_1" text:continue-numbering="false">
        <text:list-item>
          <text:p text:style-name="List_20_1_Content_First"> Check that Diretta is running</text:p>
        </text:list-item>
        <text:list-item>
          <text:p text:style-name="List_20_1_Content_Last"> Check network connections</text:p>
        </text:list-item>
      </text:list>
      <text:p text:style-name="Text_20_body">Playback stuttering</text:p>
      <text:list text:style-name="List_20_1" text:continue-numbering="false">
        <text:list-item>
          <text:p text:style-name="List_20_1_Content_First"> Verify MTU configuration</text:p>
        </text:list-item>
        <text:list-item>
          <text:p text:style-name="List_20_1_Content_Last"> Restart Diretta</text:p>
        </text:list-item>
      </text:list>
      <text:p text:style-name="Horizontal_20_Line"/>
      <text:h text:style-name="Heading_20_2" text:outline-level="2"><text:bookmark-start text:name="__RefHeading___references_11"/><text:bookmark-start text:name="references"/>References<text:bookmark-end text:name="__RefHeading___references_11"/><text:bookmark-end text:name="references"/></text:h>
      <text:list text:style-name="List_20_1" text:continue-numbering="false">
        <text:list-item>
          <text:p text:style-name="List_20_1_Content_First"> <text:a xlink:type="simple" xlink:href="https://www.sotm-audio.com/sotmwp/english/eunhasu-os-v0-6-3-alpha/" text:style-name="Internet_20_link" text:visited-style-name="Visited_20_Internet_20_Link">https://www.sotm-audio.com/sotmwp/english/eunhasu-os-v0-6-3-alpha/</text:a></text:p>
        </text:list-item>
        <text:list-item>
          <text:p text:style-name="List_20_1_Content"> <text:a xlink:type="simple" xlink:href="https://www.sotm-audio.com/sotmwp/english/direttasettings/" text:style-name="Internet_20_link" text:visited-style-name="Visited_20_Internet_20_Link">https://www.sotm-audio.com/sotmwp/english/direttasettings/</text:a></text:p>
        </text:list-item>
        <text:list-item>
          <text:p text:style-name="List_20_1_Content_Last"> <text:a xlink:type="simple" xlink:href="https://www.sotm-audio.com/sotmwp/english/how-to-set-up-a-direct-ethernet-connection-between-diretta-host-and-target-eunhasu-v0-5-9/" text:style-name="Internet_20_link" text:visited-style-name="Visited_20_Internet_20_Link">https://www.sotm-audio.com/sotmwp/english/how-to-set-up-a-direct-ethernet-connection-between-diretta-host-and-target-eunhasu-v0-5-9/</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diretta</dc:title>
  </office:meta>
</office:document-meta>
</file>